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P1" style:family="paragraph" style:parent-style-name="Standard">
      <style:text-properties officeooo:rsid="00034267" officeooo:paragraph-rsid="000ceb75"/>
    </style:style>
    <style:style style:name="P2" style:family="paragraph" style:parent-style-name="Standard">
      <style:text-properties officeooo:rsid="000175c3" officeooo:paragraph-rsid="000ceb75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Here is the next piece to the puzzle. I made a spring loaded tap guide for the mill. I started with a length of 3/8" 0.028 wall tubing and a spring that seemed right from the local home supply store. I pressed a 0.7" length of brass into one end of the tube and reamed a 1/4" hole though. The plunger was machined from drill rod (silver steel) because it was handy. The parts are below:</text:p>
      <text:p text:style-name="P2"/>
      <text:p text:style-name="P2">tap guide parts</text:p>
      <text:p text:style-name="P2"/>
      <text:p text:style-name="P2">The cap was supposed to press on to capture the spring. I had to resort to lock-tight though as it was a little loose.</text:p>
      <text:p text:style-name="P2"/>
      <text:p text:style-name="P2">Tap guide</text:p>
      <text:p text:style-name="P2"/>
      <text:p text:style-name="P2">It has about 1" of travel. To use it is placed in a tool holder and put on the spindle. A tap wrench is held between the hole to be tapped and the guide. The spring puts slight pressure on the tap but mainly keeps the tap straight to the hole.</text:p>
      <text:p text:style-name="P2"/>
      <text:p text:style-name="P1">Guide in use</text:p>
      <text:p text:style-name="P1"/>
      <text:p text:style-name="P1">I built and use a larger (3/4") guide on the knee mill and it works very well. I hope this will work as well.<text:lin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 Regular" style:font-family-asian="'Noto Sans CJK SC Regular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2-22T11:01:00.147560052</meta:creation-date>
    <dc:date>2017-12-22T11:01:35.078972400</dc:date>
    <meta:editing-duration>PT35S</meta:editing-duration>
    <meta:editing-cycles>1</meta:editing-cycles>
    <meta:document-statistic meta:table-count="0" meta:image-count="0" meta:object-count="0" meta:page-count="1" meta:paragraph-count="7" meta:word-count="183" meta:character-count="893" meta:non-whitespace-character-count="716"/>
    <meta:generator>LibreOffice/5.1.6.2$Linux_x86 LibreOffice_project/10m0$Build-2</meta:generator>
  </office:meta>
</office:document-meta>
</file>