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461d5" officeooo:paragraph-rsid="00161f5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nd the last piece of the puzzle. A number of T-nuts.</text:p>
      <text:p text:style-name="P1"/>
      <text:p text:style-name="P1">T nuts</text:p>
      <text:p text:style-name="P1"/>
      <text:p text:style-name="P1">Making the vice and other tooling above I made a few lengths of T-nut stock. Today I cut some to 1" length and tapped them 10-32. I like these better than the stock Sherline T-nuts. After this I cleaned up the shop, a very drastic move.<text:line-break/><text:line-break/>So I think that's all the tooling I envisioned making. Next is to use the tooling and figure out how to pack the pieces for travel.<text:line-break/><text:line-break/>Thanks for following along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2T11:12:21.733050350</meta:creation-date>
    <dc:date>2017-12-22T11:13:10.990603608</dc:date>
    <meta:editing-duration>PT49S</meta:editing-duration>
    <meta:editing-cycles>1</meta:editing-cycles>
    <meta:document-statistic meta:table-count="0" meta:image-count="0" meta:object-count="0" meta:page-count="1" meta:paragraph-count="3" meta:word-count="89" meta:character-count="457" meta:non-whitespace-character-count="369"/>
    <meta:generator>LibreOffice/5.1.6.2$Linux_x86 LibreOffice_project/10m0$Build-2</meta:generator>
  </office:meta>
</office:document-meta>
</file>