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175c3" officeooo:paragraph-rsid="000175c3"/>
    </style:style>
    <style:style style:name="P2" style:family="paragraph" style:parent-style-name="Standard">
      <style:text-properties officeooo:rsid="00034267" officeooo:paragraph-rsid="00034267"/>
    </style:style>
    <style:style style:name="P3" style:family="paragraph" style:parent-style-name="Standard">
      <style:text-properties officeooo:paragraph-rsid="00034267"/>
    </style:style>
    <style:style style:name="P4" style:family="paragraph" style:parent-style-name="Standard">
      <style:text-properties officeooo:rsid="000461d5" officeooo:paragraph-rsid="000461d5"/>
    </style:style>
    <style:style style:name="P5" style:family="paragraph" style:parent-style-name="Standard">
      <style:text-properties officeooo:rsid="00061ab6" officeooo:paragraph-rsid="00061ab6"/>
    </style:style>
    <style:style style:name="P6" style:family="paragraph" style:parent-style-name="Standard">
      <style:text-properties officeooo:rsid="00070d03" officeooo:paragraph-rsid="00070d03"/>
    </style:style>
    <style:style style:name="P7" style:family="paragraph" style:parent-style-name="Standard">
      <style:text-properties officeooo:paragraph-rsid="00070d03"/>
    </style:style>
    <style:style style:name="P8" style:family="paragraph" style:parent-style-name="Standard">
      <style:text-properties officeooo:rsid="00077fe1" officeooo:paragraph-rsid="00077fe1"/>
    </style:style>
    <style:style style:name="P9" style:family="paragraph" style:parent-style-name="Standard">
      <style:text-properties officeooo:rsid="00077fe1" officeooo:paragraph-rsid="000933b7"/>
    </style:style>
    <style:style style:name="P10" style:family="paragraph" style:parent-style-name="Standard">
      <style:text-properties officeooo:rsid="00087a92" officeooo:paragraph-rsid="00087a92"/>
    </style:style>
    <style:style style:name="P11" style:family="paragraph" style:parent-style-name="Standard">
      <style:text-properties officeooo:rsid="000175c3" officeooo:paragraph-rsid="000175c3"/>
    </style:style>
    <style:style style:name="P12" style:family="paragraph" style:parent-style-name="Standard">
      <style:text-properties officeooo:rsid="000175c3" officeooo:paragraph-rsid="000a5348"/>
    </style:style>
    <style:style style:name="P13" style:family="paragraph" style:parent-style-name="Standard">
      <style:text-properties officeooo:rsid="00061ab6" officeooo:paragraph-rsid="000461d5"/>
    </style:style>
    <style:style style:name="P14" style:family="paragraph" style:parent-style-name="Standard">
      <style:text-properties officeooo:rsid="00061ab6" officeooo:paragraph-rsid="00061ab6"/>
    </style:style>
    <style:style style:name="P15" style:family="paragraph" style:parent-style-name="Standard">
      <style:text-properties officeooo:rsid="00061ab6" officeooo:paragraph-rsid="000a5348"/>
    </style:style>
    <style:style style:name="P16" style:family="paragraph" style:parent-style-name="Standard">
      <style:text-properties officeooo:rsid="00061ab6" officeooo:paragraph-rsid="000b687d"/>
    </style:style>
    <style:style style:name="P17" style:family="paragraph" style:parent-style-name="Standard">
      <style:text-properties officeooo:rsid="000461d5" officeooo:paragraph-rsid="000a5348"/>
    </style:style>
    <style:style style:name="P18" style:family="paragraph" style:parent-style-name="Standard">
      <style:text-properties officeooo:rsid="000461d5" officeooo:paragraph-rsid="000b687d"/>
    </style:style>
    <style:style style:name="P19" style:family="paragraph" style:parent-style-name="Standard">
      <style:text-properties officeooo:rsid="000b687d" officeooo:paragraph-rsid="000b687d"/>
    </style:style>
    <style:style style:name="P20" style:family="paragraph" style:parent-style-name="Standard">
      <style:text-properties officeooo:rsid="000d23c6" officeooo:paragraph-rsid="000d23c6"/>
    </style:style>
    <style:style style:name="T1" style:family="text">
      <style:text-properties officeooo:rsid="00034267"/>
    </style:style>
    <style:style style:name="T2" style:family="text">
      <style:text-properties officeooo:rsid="00070d03"/>
    </style:style>
    <style:style style:name="T3" style:family="text">
      <style:text-properties officeooo:rsid="000175c3"/>
    </style:style>
    <style:style style:name="T4" style:family="text">
      <style:text-properties officeooo:rsid="00077fe1"/>
    </style:style>
    <style:style style:name="T5" style:family="text">
      <style:text-properties officeooo:rsid="000933b7"/>
    </style:style>
    <style:style style:name="T6" style:family="text">
      <style:text-properties officeooo:rsid="000461d5"/>
    </style:style>
    <style:style style:name="T7" style:family="text">
      <style:text-properties officeooo:rsid="000a5348"/>
    </style:style>
    <style:style style:name="T8" style:family="text">
      <style:text-properties officeooo:rsid="000b687d"/>
    </style:style>
    <style:style style:name="T9" style:family="text">
      <style:text-properties officeooo:rsid="000d23c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Traveling Sherline Show</text:p>
      <text:p text:style-name="P20"/>
      <text:p text:style-name="P20">Brenda-3.jpg</text:p>
      <text:p text:style-name="P6"/>
      <text:p text:style-name="P6"/>
      <text:p text:style-name="P6">We will be traveling far more in the next few years. We plan to “full time” in our travel trailer for some time, don’t know how long but likely years. Snowbirds, winter in the southwest and winter in the <text:span text:style-name="T4">P</text:span>acific <text:span text:style-name="T4">N</text:span>orthwest. I will put my large shop tools in storage so I won’t have those on the road. Can’t imagine not having some form of hobby shop so I’ve decided to innovate.</text:p>
      <text:p text:style-name="P6"/>
      <text:p text:style-name="P6">A few years ago I bought a complete Sherline shop mainly for the lathe. I wanted to convert this to CNC to learn about a CNC lathe and see if it is useful in a hobby shop. I did this conversion and the lathe works well. I’m learning abut it.</text:p>
      <text:p text:style-name="Standard"/>
      <text:p text:style-name="P7"><text:span text:style-name="T4">Well, n</text:span>eed<text:span text:style-name="T2">ing</text:span> a hobby machine shop that I can carry in <text:span text:style-name="T4">our small RV</text:span>, <text:span text:style-name="T2">I decided the Sherline tooling would work well</text:span>. <text:span text:style-name="T7">Thus the basis for the Traveling Sherline Show.</text:span> <text:span text:style-name="T3">I'm an advocate for CNC. It allows me to “easily” do things that would be difficult or impossible without CNC. (Difficult or impossible for me to do, some out there can do amazing things with manual machines.)</text:span></text:p>
      <text:p text:style-name="P7"/>
      <text:p text:style-name="P9">Starting with the CNC lathe I added a CNC milling column. This gives a combination lathe/mill that is quite compact. <text:span text:style-name="T3">The column base mounts to the lathe bed just as the spindle does. It's just like the standard milling column and the spindle mounts to the column slide just as it does to the lathe bed. Converting from lathe to mill, or mill to lathe, takes maybe 2 minutes. That is without truing anything, but for many things it's likely OK without. The keys should keep it reasonably straight. Not the whole story. You can't leave the vice on the mill while doing a little lathe work. So you have to re-true the vice, etc.</text:span></text:p>
      <text:p text:style-name="P8"/>
      <text:p text:style-name="P10">overview.jpg</text:p>
      <text:p text:style-name="P10">Mill_config.jpg</text:p>
      <text:p text:style-name="P10"/>
      <text:p text:style-name="P10">The CNC conversion is stock from Sherline and was easy to implement. The only addition is an encoder on the spindle. The controller uses a Gecko G540 controller with home rolled power supply. <text:span text:style-name="T5">A</text:span> <text:span text:style-name="T5">mini-ITX computer is used via the parallel port to the G540.</text:span></text:p>
      <text:p text:style-name="P12"><text:line-break/><text:span text:style-name="T5">Using the system the first thing I discovered</text:span> is the lathe cross sl<text:span text:style-name="T5">i</text:span>de has a travel of a little over 2.5”. OK for lathe but a little skinny for milling. I found that Sherline offers an 8” table for just this reason. That increases the milling envelope from 2.5” to 4.5”. I added one and it's much more reasonable. The throat of the mill is fairly small also. But not to fear, Sherline makes riser blocks to increase this 1” or 2”. My tooling included the 1” block.<text:line-break/><text:span text:style-name="T6"><text:line-break/>I built boxes for the Traveling Sherline Show. They are from hemlock with simple biscuit joinery. The results will work well, not quality furniture finish but OK. Below is a pic of the two boxes and toolboxes with, duh, tooling in them.</text:span></text:p>
      <text:p text:style-name="P17"/>
      <text:p text:style-name="P17"><text:span text:style-name="T7">overall.jpg</text:span></text:p>
      <text:p text:style-name="P17"/>
      <text:p text:style-name="P17">The tape measure is there for scale. The large box is the Sherline lathe/mill. The small box is the controller, computer and driver <text:span text:style-name="T7">power supply</text:span>.<text:line-break/><text:soft-page-break/><text:line-break/>The machine and controller opened up are shown below.</text:p>
      <text:p text:style-name="P17"/>
      <text:p text:style-name="P17"><text:span text:style-name="T8">o</text:span>pened.<text:span text:style-name="T8">jpg</text:span></text:p>
      <text:p text:style-name="P17"/>
      <text:p text:style-name="P17"/>
      <text:p text:style-name="P19">A small LCD monitor is stored in the lid of this larger box.</text:p>
      <text:p text:style-name="P17"/>
      <text:p text:style-name="P17">The lathe/mill are below in traveling configuration. Here the head is turned 180 degrees for a more compact package.</text:p>
      <text:p text:style-name="P17"/>
      <text:p text:style-name="P17"><text:span text:style-name="T8">lathe-opened.jpg</text:span></text:p>
      <text:p text:style-name="P17"/>
      <text:p text:style-name="P17">It looks like the below once the head is turned the right way and the milling column moved out of the way.</text:p>
      <text:p text:style-name="P17"/>
      <text:p text:style-name="P19">lathe-setup.jpg</text:p>
      <text:p text:style-name="P17"/>
      <text:p text:style-name="P17">The controller box below has <text:span text:style-name="T8">the</text:span> mini-ITX computer a<text:span text:style-name="T8">nd</text:span> CNC driver hardware. <text:span text:style-name="T8">As above t</text:span>he main driver is a Gecko G540. The rest of the space contains the power supply and storage for wires, etc. The keyboard and mouse fit inside the box on top of the controller.</text:p>
      <text:p text:style-name="P17"/>
      <text:p text:style-name="P17"><text:span text:style-name="T8">c</text:span>ontroller-<text:span text:style-name="T8">2.jpg</text:span></text:p>
      <text:p text:style-name="P17"/>
      <text:p text:style-name="P17">The shot below shows the system set-up, wired and ready for use.</text:p>
      <text:p text:style-name="P17"/>
      <text:p text:style-name="P19">cnc-setup.jpg</text:p>
      <text:p text:style-name="P18"/>
      <text:p text:style-name="P17">The unfolding doesn't take too much time, maybe 5 minutes. However, getting it all out of the car will take some effort. The computer is running a standard version of Linux-CNC. One configuration for lathe and one for milling.</text:p>
      <text:p text:style-name="P17"/>
      <text:p text:style-name="P16">Here's a pic of the Show loaded into <text:span text:style-name="T8">our X-</text:span>Terra.</text:p>
      <text:p text:style-name="P16"/>
      <text:p text:style-name="P16">Terra.<text:span text:style-name="T9">jpg</text:span></text:p>
      <text:p text:style-name="P16"/>
      <text:p text:style-name="P16">Yeti doesn't have anything to do with the Traveling Show, unless you need an ice tea while machining. :-)<text:line-break/></text:p>
      <text:p text:style-name="P16">----------------------------------------------------------- </text:p>
      <text:p text:style-name="P20">Tooling List</text:p>
      <text:p text:style-name="P20">----------------------------------------------------------- </text:p>
      <text:p text:style-name="P16"/>
      <text:p text:style-name="P20">Updates:</text:p>
      <text:p text:style-name="P20"/>
      <text:p text:style-name="P16">I've found that chips (schwarf) is more of a problem that I'd anticipated. The Sherline Lathe can spew chips way beyond the meager tarp under the table. I'<text:span text:style-name="T9">m getting</text:span> a "sun canopy" with either solid side walls. With a large tarp going beyond the "tent" walls it should contain the chips fairly well.<text:line-break/><text:line-break/><text:soft-page-break/>A canopy will also help with set-up. It takes some 45 minutes to set-up and 1+ hours to put away. So any machining takes a day. A canopy will allow the set-up to remain allowing an hour or two of work at a time.<text:line-break/><text:line-break/>It is nice to be outside machining where it's 70 degrees, in December though.<text:line-break/><text:line-break/>Merry Christmas and a Happy New Year to all.<text:line-break/><text:line-break/>Hugh</text:p>
      <text:p text:style-name="P17"/>
      <text:p text:style-name="P17"/>
      <text:p text:style-name="P17"/>
      <text:p text:style-name="P17"/>
      <text:p text:style-name="P17">Oh ya! A lathe/mill isn't a lot of good without associated tooling. So the Bosch L-Boxes hold all the tooling I could cram into them. Some years ago I purchased a “complete” Sherline shop. Most of the tooling below are from that purchase or shop built as described in prior posts. Here's a quick tour.<text:line-break/><text:line-break/>The top of the first box is planned to hold materials and projects in process.</text:p>
      <text:p text:style-name="P17"/>
      <text:p text:style-name="P17">Stock box</text:p>
      <text:p text:style-name="P17"/>
      <text:p text:style-name="P17">Under the materials is the start of the tooling. Lathe QCTP with holders, boring head, collet blocks, draw bar, drill chucks and arbors, low profile vice, lathe die holder, backside cut off tool, ER20 collet holder for lathe, and steady rest.<text:line-break/></text:p>
      <text:p text:style-name="P17">Sock box under</text:p>
      <text:p text:style-name="P17"/>
      <text:p text:style-name="P17">The next box is closer to a toolbox.<text:line-break/></text:p>
      <text:p text:style-name="P15">Loose tools (2)</text:p>
      <text:p text:style-name="P15"/>
      <text:p text:style-name="P15">Lotsa stuff here, lathe and mill tools, chuck jaws, end mill holders, tie downs, boring bars, loctite, small  telescope gages, test indicator, micrometers, dial indicator, a few reamers, calipers, etc. The toolbox that lives in the trailer contains other standard tools, allen wrenches, crescent wrenches, screw drives, hammer, etc.<text:line-break/><text:line-break/>The third box contains the larger tooling components. Three and four jaw chucks, tilting base, Sherline riser blocks (1” &amp; 2”), tail stock and riser block, three toolmakers vices, face plates, and tooling plates.</text:p>
      <text:p text:style-name="P15"/>
      <text:p text:style-name="P15">Tooling box 3</text:p>
      <text:p text:style-name="P15"/>
      <text:p text:style-name="P15">The fourth contains cutting fluids, drill bits, taps &amp; dies, a tiny broach set and a set of parallels.</text:p>
      <text:p text:style-name="P15"/>
      <text:p text:style-name="P15">Tooling box 4 (2)</text:p>
      <text:p text:style-name="P15"/>
      <text:p text:style-name="P15">The two drill sets are fractional (inch) up to 3/8” and numbered. Both sets are screw machine length (stub) drills.<text:line-break/><text:line-break/>The Bosch boxes link together but when combined are too heavy to carry. Should keep them from <text:soft-page-break/>sliding around too much though.<text:line-break/><text:line-break/>Finally there is a large box I think I can sneak on top of the SUV without the wife seeing it. I know this is iffy but it could work.</text:p>
      <text:p text:style-name="P15"/>
      <text:p text:style-name="P15">Roof box (3)</text:p>
      <text:p text:style-name="P15"/>
      <text:p text:style-name="P15">This car top box has a clamp on vice, sawzall, various small fasteners for engines and a tiny Harbor Freight grinder. Hopefully the grinder is up to grinding small HSS tools. The hand drill is included more for general use than machine shop work.<text:line-break/><text:line-break/>Don't know till I start using it if I have all the tooling I need, and/or what tooling I'm carrying around that I don't use. In one sense it looks like too much, but then again it could be too light. Only time will tell.<text:line-break/><text:line-break/>Wow, cool, another grand adventure! Thanks for looking in.<text:line-break/><text:line-break/>Hugh</text:p>
      <text:p text:style-name="P1"/>
      <text:p text:style-name="P1"/>
      <text:p text:style-name="P1"/>
      <text:p text:style-name="P1">TOOL HOLDERS</text:p>
      <text:p text:style-name="P1"/>
      <text:p text:style-name="P1"/>
      <text:p text:style-name="P1">OK. With a few tool holders in hand it was time to use them.<text:line-break/><text:line-break/><text:a xlink:type="simple" xlink:href="http://sherline.com/product/chuck-top-jaws/" office:target-frame-name="_blank" xlink:show="new" text:style-name="Internet_20_link" text:visited-style-name="Visited_20_Internet_20_Link">Sherline makes a two piece jaw for its chucks.</text:a> I've had good luck with soft jaws on my large lathe so wanted to try them on the Sherline. I ordered a set of master jaws and one set of steel top jaws. They make a number of top jaws in steel, aluminum, nylon, brass, etc. The top jaws cost between $54 (steel) and $78 (teflon). They are very proud of their jaws. I thought I could make some give one set of top jaws to measure from.<text:line-break/><text:line-break/>I cut up some surplus 1/2" aluminum plate using a slitting saw. Squared them up and cut two lengths of about 5". Using a 2" toolmaker's vice tilted at 45deg in the 6" vice I cut 90deg included angle on each length. Each 5" length was cut into 6 pieces and squared to 0.7". All this was done on the knee mill. Could be done on the Sherline but would take a lot longer.<text:line-break/><text:line-break/>Then on the CNC Sherline mill I cut the bottom to fit the master jaw. This took me some trial and error. I wanted a very good fit so the jaws could be removed/replaces and retain their position. After figuring out the G-code and tooling I cut the base of four sets of aluminum jaws.</text:p>
      <text:p text:style-name="P1"/>
      <text:p text:style-name="P1">Mill cutting</text:p>
      <text:p text:style-name="P1"/>
      <text:p text:style-name="P1">Finally, drilled holes with counter sink for 4-40 socket headed cap screws.</text:p>
      <text:p text:style-name="P1"/>
      <text:p text:style-name="P1">Soft jaws</text:p>
      <text:p text:style-name="P1"/>
      <text:p text:style-name="P1">These are cut on the lathe to be dead square for general use or for a particular job. A spacer is put in the chuck to hold the jaws tight to the scroll for either holding on the exterior of a part or on the interior. <text:soft-page-break/>Technically the size cut should be the size of the part to be held. That is their purpose. I've found they are "good" for a range of sizes and I use them instead of the stock hardened jaws, at least on my large lathe. They don't mar parts as bad. We'll see if they are as useful at the Sherline size.<text:line-break/><text:line-break/>Here is a picture of the new aluminum jaws along with the Sherline steel jaws.</text:p>
      <text:p text:style-name="P1"/>
      <text:p text:style-name="P1">Soft jaws &amp; orig steel</text:p>
      <text:p text:style-name="P1"/>
      <text:p text:style-name="P1">The stock jaws in the front and new aluminum jaws in the back.<text:line-break/><text:line-break/>I have a couple of tooling plates in the works. Those and a tap guide and I think I'm ready to get back to the Stirling.<text:line-break/><text:line-break/>Thanks.<text:line-break/><text:line-break/>Hugh</text:p>
      <text:p text:style-name="P1"/>
      <text:p text:style-name="P1"/>
      <text:p text:style-name="P1">Here is the next piece to the puzzle. I made a spring loaded tap guide for the mill. I started with a length of 3/8" 0.028 wall tubing and a spring that seemed right from the local home supply store. I pressed a 0.7" length of brass into one end of the tube and reamed a 1/4" hole though. The plunger was machined from drill rod (silver steel) because it was handy. The parts are below:</text:p>
      <text:p text:style-name="P1"/>
      <text:p text:style-name="P1">tap guide parts</text:p>
      <text:p text:style-name="P1"/>
      <text:p text:style-name="P1">The cap was supposed to press on to capture the spring. I had to resort to lock-tight though as it was a little loose.</text:p>
      <text:p text:style-name="P1"/>
      <text:p text:style-name="P1">Tap guide</text:p>
      <text:p text:style-name="P1"/>
      <text:p text:style-name="P1">It has about 1" of travel. To use it is placed in a tool holder and put on the spindle. A tap wrench is held between the hole to be tapped and the guide. The spring puts slight pressure on the tap but mainly keeps the tap straight to the hole.</text:p>
      <text:p text:style-name="P1"/>
      <text:p text:style-name="P2">Guide in use</text:p>
      <text:p text:style-name="P2"/>
      <text:p text:style-name="P2">I built and use a larger (3/4") guide on the knee mill and it works very well. I hope this will work as well.<text:line-break/><text:line-break/>Thanks.<text:line-break/><text:line-break/>Hugh</text:p>
      <text:p text:style-name="P2"/>
      <text:p text:style-name="P2"/>
      <text:p text:style-name="P2">There is progress on Sherline tooling. I mentioned I needed to make some aluminum tooling plates for the mill. So:</text:p>
      <text:p text:style-name="P2"/>
      <text:p text:style-name="P2">tooling plates</text:p>
      <text:p text:style-name="P2"/>
      <text:p text:style-name="P2"><text:soft-page-break/>They fit the Sherline T-slots, are about the width of the table, and are 1/2" thick. The concept is to drill holes and tap as needed. Then parts can be clamped to them and machined to and/or below the plate surface a few thousands. When the plates are too cut into to find a flat spot they can be surfaced, fly cut. When they look like swiss cheese and you can't find spots to drill holes, they are replaced.<text:line-break/><text:line-break/>I need to build some T-nuts that stay below the table surface. Haven't done that yet.<text:line-break/><text:line-break/>We'll see in the months ahead how well they work.<text:line-break/><text:line-break/>Thanks.<text:line-break/><text:line-break/>Hugh</text:p>
      <text:p text:style-name="P2"/>
      <text:p text:style-name="P2"/>
      <text:p text:style-name="P2">But more. Back to an old problem, slipping QCTPs. I decided to make a QCTP riser to match the Sherline spindle and tailstock risers. I built it to have a raised "key" on the bottom to catch the table T-slot. That should keep that portion from rotating. In the top I cut a square recess to keep the QCTP itself from rotating. The pictures below show the parts involved.</text:p>
      <text:p text:style-name="P2"/>
      <text:p text:style-name="P2">Tall tool post <text:s/>(2)</text:p>
      <text:p text:style-name="P2"/>
      <text:p text:style-name="P2">The body is clamped to the table via a long T-nut and two socket head cap screws from the top. The QCTP post is threaded into the riser block.</text:p>
      <text:p text:style-name="P2"/>
      <text:p text:style-name="P2">TALL BLOCK</text:p>
      <text:p text:style-name="P2"/>
      <text:p text:style-name="P2">The final installation then looks like this:</text:p>
      <text:p text:style-name="P2"/>
      <text:p text:style-name="P2">tall block</text:p>
      <text:p text:style-name="P2"/>
      <text:p text:style-name="P2">I haven't tried it yet. But it went together so well and I'm pretty sure it will work well. So I also made a short one for use without the Sherline riser block. </text:p>
      <text:p text:style-name="P2"/>
      <text:p text:style-name="P3"><text:span text:style-name="T1">Short block (</text:span>The first picture above shows the parts and the second shows the bottom of the plate. The post goes through the plate and is attached to the T-nut via a set screw threaded to both. This is the configuration the QCTP came with from LMS, but with a newly machined post. The second picture shows the bottom of the plate with its key. The top nut pulls the assembly together holding all solidly to the table. But for both the key fit to the T-slot and the square cut out on top is what prevents the QCTP from rotating. Here's a pic of the short tool post mounted.</text:p>
      <text:p text:style-name="P3"/>
      <text:p text:style-name="P2">Short block (2)</text:p>
      <text:p text:style-name="P2"/>
      <text:p text:style-name="P2">They should work well. But I'll know for sure when I start using them.<text:line-break/><text:line-break/>Thanks for looking it.<text:line-break/><text:line-break/>Hugh</text:p>
      <text:p text:style-name="P2"/>
      <text:p text:style-name="P2"/>
      <text:p text:style-name="P2"><text:soft-page-break/></text:p>
      <text:p text:style-name="P2">Above gerritv suggested looking at Tryally's Sherline pages on UTube. I'd seen these but before I went heavily into the Sherline world so I took another look. In his videos <text:a xlink:type="simple" xlink:href="https://www.youtube.com/watch?v=itqz-7T-24o" office:target-frame-name="_blank" xlink:show="new" text:style-name="Internet_20_link" text:visited-style-name="Visited_20_Internet_20_Link">he used a slim line vice for the Sherline</text:a>. This is a slick vice so I looked around for some plans and found <text:a xlink:type="simple" xlink:href="https://ninoransenberg.com/2011/03/27/tryallys-slim-vise/" office:target-frame-name="_blank" xlink:show="new" text:style-name="Internet_20_link" text:visited-style-name="Visited_20_Internet_20_Link">Nino Ransenberg put together a description and some dimensions to build Tryally's vice.</text:a> This is in metric in which I am illiterate, so using some of his dimensions I drew up a set of plans in the more friendly and usable inch system. My vice looks like this:</text:p>
      <text:p text:style-name="P2"/>
      <text:p text:style-name="P2">vice (2)</text:p>
      <text:p text:style-name="P2"/>
      <text:p text:style-name="P2">And the individual parts:</text:p>
      <text:p text:style-name="P2"/>
      <text:p text:style-name="P2">There are three main parts to the vice. The fixed jaw, L section, bolts down to the table via three socket head cap screws. These thread into one long and one short T-nut (bar). The fixed jaw has a key on the bottom to catch the T-slot so can't twist. It's held to the table solidly by tightening the three screws. The second larger part, the movable jaw, is also held to the table via a key, T-nut (bar) and two screws. It and the L section have a shallow "rabbit" where parts are held. A part is placed on the "rabbit" "shelf" on the fixed jaw and movable jaw. The screws on the movable jaw are made "finger tight". The third part, the clamp, also has a key, is held in place by a bottom key, with two screws to a third T-nut (bar). It is put in the table T-slot, as is the movable jaw, and moved up to the movable jaw. The clamp is them tightened to the table.  The screw, horizontally through the clamp, is then tightened against the movable jaw thus clamping the part. Finally the screws of the movable jaw are tightened. We're ready to machine.<text:line-break/><text:line-break/>The only change I made from Tryally's design was to relieve the fixed jaw so a long part can overhang and be held. It looked like a very useful piece of tooling. Haven't tried it yet, heck I just finished it. Time will tell.<text:line-break/><text:line-break/>Thanks.<text:line-break/><text:line-break/>Hugh</text:p>
      <text:p text:style-name="P2"/>
      <text:p text:style-name="P2"/>
      <text:p text:style-name="P2">I've heard that a back side cut off tool holder has a real advantage in these small machines. So, I decided to build one for the Sherline. I found <text:a xlink:type="simple" xlink:href="http://www.machinistblog.com/rear-mounted-parting-tool-holder-for-sherline-lathe/" office:target-frame-name="_blank" xlink:show="new" text:style-name="Internet_20_link" text:visited-style-name="Visited_20_Internet_20_Link">plans for one on this site.</text:a> I copied these but for using a T-slot key on the bottom rather than a bar on the side to keep it square. The result is as shown:</text:p>
      <text:p text:style-name="P2"/>
      <text:p text:style-name="P2">backside cutoff (2)</text:p>
      <text:p text:style-name="P2"/>
      <text:p text:style-name="P2">The part on the right, in both pictures, is the main cut-off tool holder. It follows the design of <text:a xlink:type="simple" xlink:href="http://sherline.com/product/3018-rear-mount-cutoff-tool-and-holder/" office:target-frame-name="_blank" xlink:show="new" text:style-name="Internet_20_link" text:visited-style-name="Visited_20_Internet_20_Link">the stock Sherline holder</text:a>. A pocket is cut for the cut off tool to set into. The slots allow the screws to tighten and pinch the tool to hold it in place, due to flex of the top. The center stud goes into a T-nut holding the holder to the table.<text:line-break/><text:line-break/>The part on the left is a riser block when using the head stock riser. It also has a T-slot key on the bottom. Two counter sunk cap screws tighten the block to the table. Then the cut off holder key fits into the slot in the riser. The bolt that normally holds the holder to the table then holds it to the riser block.<text:line-break/><text:line-break/>The picture below shows the holder mounted to the Sherline table.</text:p>
      <text:p text:style-name="P2"><text:soft-page-break/></text:p>
      <text:p text:style-name="P2">Backside cutoff</text:p>
      <text:p text:style-name="P2"/>
      <text:p text:style-name="P2">On the left side below the riser block is shown mounted to the table. You can see the counter sinks for the hold down screws. The pic on the right shows the holder mounted with the riser block.</text:p>
      <text:p text:style-name="P2"/>
      <text:p text:style-name="P2">Tall cutoff</text:p>
      <text:p text:style-name="P2"/>
      <text:p text:style-name="P2"/>
      <text:p text:style-name="P2">I made a couple of test cuts. The cut off tool worked well with aluminum. However in steel it had some trouble. The problem was more "flex" in the chuck than the holder though. I haven't yet tried different speeds and feeds. But it works as well, and likely better than, the cut off tool in the QCTP on the front side.<text:line-break/><text:line-break/>All in all a worthwhile day spent in the shop. I used the knee mill to make these. Trying to get all the "larger" tooling I need made before I lose access to the large equipment.<text:line-break/><text:line-break/>Thanks.<text:line-break/><text:line-break/>Hugh</text:p>
      <text:p text:style-name="P2"/>
      <text:p text:style-name="P2"/>
      <text:p text:style-name="P2">Next up was a die holder for the lathe. I looked around the Internet for awhile and finally <text:a xlink:type="simple" xlink:href="http://www.clickspringprojects.com/project-plans--swag.html" office:target-frame-name="_blank" xlink:show="new" text:style-name="Internet_20_link" text:visited-style-name="Visited_20_Internet_20_Link">bought a set of plans from Clickspring for $3.</text:a> Although I made a few changes to the plans it was well worth the $3. The main parts are shown below:</text:p>
      <text:p text:style-name="P2"/>
      <text:p text:style-name="P2">Die holder orig &amp; mod</text:p>
      <text:p text:style-name="P2"/>
      <text:p text:style-name="P2">I followed the plans and came up with the version on the left. Hey, it's designed for the Sherline what could be wrong. When I tried it on the lathe it hit the cross slide table. I forgot that I replaced the table with a longer, and thicker, one for milling. So, I put it back into the large lathe and "thinned" it from 1.5" diam to 1.35" diam. The results are shown on the right. Real similar but now it works.<text:line-break/><text:line-break/>The bar fits the tailstock Morse taper. Then the holder body slides over it. Below is a picture, on the left, of the holder mounted to the lathe. It clears the cross slide table by an iota. The plans call for a handle which is shown on the right. I doubt it'll be needed. If it is I may make a nicer one, this one doesn't feel friendly to ones hand.</text:p>
      <text:p text:style-name="P2"/>
      <text:p text:style-name="P2">Finished (2)</text:p>
      <text:p text:style-name="P2"/>
      <text:p text:style-name="P2">Haven't tried it yet but I don't see why it wouldn't work well.<text:line-break/><text:line-break/>Thanks.<text:line-break/><text:line-break/>Hugh</text:p>
      <text:p text:style-name="P2"/>
      <text:p text:style-name="P2"/>
      <text:p text:style-name="P2">Another bit of tooling. I made a tramming tool for the mill. The pics below show the results:</text:p>
      <text:p text:style-name="P2"/>
      <text:p text:style-name="P4"><text:soft-page-break/>tramming</text:p>
      <text:p text:style-name="P4"/>
      <text:p text:style-name="P4">A bracket holds a small dial indicator offset from the spindle axis. Its 3/8" shank is held in a tooling holder. The shank is pressed into the cross bar and the indicator is held via the pinch screw. The second picture shows it in action. It is sized to fit the Sherline table so doesn't have much swing but works quite well. A mirror would help a lot using it!<text:line-break/><text:line-break/>I just put the milling column in place and found it out some 0.004" over 2". I've found one can twist the spindle a little as its clamping screw is tightened. This will twist the spindle slightly. It didn't take much fiddling to tram it in to within 0.001". The same trick works when mounting the spindle in lathe mode. I need to dial one or the other in and do some machining. With luck it'll hold its adjustment after use.<text:line-break/><text:line-break/>Thanks for playing.<text:line-break/><text:line-break/>Hugh</text:p>
      <text:p text:style-name="P4"/>
      <text:p text:style-name="P4"/>
      <text:p text:style-name="P4">I've seen several places that a large fly cutter works well on Sherline mills. <text:a xlink:type="simple" xlink:href="http://www.clickspringprojects.com/large-diameter-flycutter.html" office:target-frame-name="_blank" xlink:show="new" text:style-name="Internet_20_link" text:visited-style-name="Visited_20_Internet_20_Link">Clickspring shows one. A large disk with stub cutter protruding.</text:a> Part of the reasoning is a larger mass to hold a more constant speed. I have a <text:a xlink:type="simple" xlink:href="http://sherline.com/product/3052-fly-cutter/" office:target-frame-name="_blank" xlink:show="new" text:style-name="Internet_20_link" text:visited-style-name="Visited_20_Internet_20_Link">Sherline fly cutter</text:a> but it is a real light weight compared to Clickspring's.<text:line-break/><text:line-break/>Poking around I found an interesting concept. One build put two cutters in a large disk. 180 deg separation between cutters but one further outboard than the other. The outboad cutter was set some 0.005" higher than the inboard. Thus the outboard cutter did a roughing cut and then the following inboard cutter did a finishing. Neat concept. Not too useful for little machines where every cut is a thousandth or two.<text:line-break/><text:line-break/>I made a large diameter one to fit my Sherline:</text:p>
      <text:p text:style-name="P4"/>
      <text:p text:style-name="P4">flycutter (2)</text:p>
      <text:p text:style-name="P4"/>
      <text:p text:style-name="P4">It is 4" diameter and about 0.6" thick. The two 3/8" holes are for cutters and the 10-32 screws hold them in place. No plan to use two bits at once but for balance I made it symmetric. OK, OK, the whole truth. On the first C-bore the part slipped and the bore ended up "too far" in board. So I went around 180 degrees and cut one correctly. But if anyone asks I'm going with the balance explanation!<text:line-break/><text:line-break/>Here's the cutter in action, and the finish obtained on a small test piece.</text:p>
      <text:p text:style-name="P4"/>
      <text:p text:style-name="P4">Flycutter working (2)</text:p>
      <text:p text:style-name="P4"/>
      <text:p text:style-name="P4">I'm sure the cut and the finish are mostly controlled by the tool bit. I'm not great at off hand grinding tool bits so I'm sure better results than I show can be obtained. I used the new "Tryally" vice and it worked very well.<text:line-break/><text:line-break/>Thanks.<text:line-break/><text:line-break/>Hugh</text:p>
      <text:p text:style-name="P4"/>
      <text:p text:style-name="P4"/>
      <text:p text:style-name="P4"><text:soft-page-break/>I got a deal on an entire Sherline machine shop some time ago. It came with a <text:a xlink:type="simple" xlink:href="http://sherline.com/product/30543049-boring-head/" office:target-frame-name="_blank" xlink:show="new" text:style-name="Internet_20_link" text:visited-style-name="Visited_20_Internet_20_Link">Sherline boring head.</text:a> I've tried to use it but it was quite frustrating for me. Hard to accurately adjust. (This was my experience and may be due to lack of skill. No knock on Sherline.) But again poking around the Internet, the bane of my existence, I found that Criterion makes a 1 1/2" boring head which works well on the Sherline. It is a Criterion S 1 1/2A Boring Head. Again poking around, it's the Internet's fault, I found one on EBay and couldn't resist. It's a beautiful piece of tooling.<text:line-break/><text:line-break/>I made an adapter which threads onto the Sherline 3/4-16 spindle and takes the 7/8-20 boring head mount.</text:p>
      <text:p text:style-name="P4"/>
      <text:p text:style-name="P4">Boring (2)</text:p>
      <text:p text:style-name="P4"/>
      <text:p text:style-name="P4">It accepts 3/8" boring bars. Finally a picture mounted on the mill.</text:p>
      <text:p text:style-name="P4"/>
      <text:p text:style-name="P4">Boring</text:p>
      <text:p text:style-name="P4"/>
      <text:p text:style-name="P4">Haven't used it yet but look forward to it.<text:line-break/><text:line-break/>Thanks.<text:line-break/><text:line-break/>Hugh</text:p>
      <text:p text:style-name="P4"/>
      <text:p text:style-name="P4"/>
      <text:p text:style-name="P4">One last thing. Not sure how useful it will be but I have a few ER-20 collets so I made a ER-20 "Chuck" for the Sherline. Pretty simple, a long 3/4"-16 tool holder with an ER-20 taper in the end.</text:p>
      <text:p text:style-name="P4"/>
      <text:p text:style-name="P4">ER chuck (2)</text:p>
      <text:p text:style-name="P4"/>
      <text:p text:style-name="P4">The threading for the ER-20 nut is loose. The ER-20 nut uses a 25mm-1.5 thread. My lathe thinks this is the same as 16 TPI. 1.5mm is 0.059" where 16TPI is 0.062". This seemed to cause problems. However, I think this is secondary, the ER collet is just pressed into the large taper by the nut, so the thread fit is not important.  It mounts onto the lathe spindle as:</text:p>
      <text:p text:style-name="P4"/>
      <text:p text:style-name="P4">ER mounted</text:p>
      <text:p text:style-name="P4"/>
      <text:p text:style-name="P4">It overhangs quite a ways, more chance for run out. I checked it on the fake stub shaft on the large lathe and it had about 0.003" TIR. Not great but usable. Haven't yet checked it on the Sherline.<text:line-break/><text:line-break/>I have ordered an ER-32 chuck from Beall Tool which is supposed to be here Monday. Both the ER-20 and ER-32 have larger capacity than the standard Sherline collets. Hopefully they will both be useful.<text:line-break/><text:line-break/>Thanks.<text:line-break/><text:line-break/>Hugh</text:p>
      <text:p text:style-name="P4"/>
      <text:p text:style-name="P4"/>
      <text:p text:style-name="P4">And the last piece of the puzzle. A number of T-nuts.</text:p>
      <text:p text:style-name="P4"/>
      <text:p text:style-name="P4">T nuts</text:p>
      <text:p text:style-name="P4"><text:soft-page-break/></text:p>
      <text:p text:style-name="P4">Making the vice and other tooling above I made a few lengths of T-nut stock. Today I cut some to 1" length and tapped them 10-32. I like these better than the stock Sherline T-nuts. After this I cleaned up the shop, a very drastic move.<text:line-break/><text:line-break/>So I think that's all the tooling I envisioned making. Next is to use the tooling and figure out how to pack the pieces for travel.<text:line-break/><text:line-break/>Thanks for following along.<text:line-break/><text:line-break/>Hugh</text:p>
      <text:p text:style-name="P4"/>
      <text:p text:style-name="P4"/>
      <text:p text:style-name="P13"/>
      <text:p text:style-name="P5"/>
      <text:p text:style-name="P5"/>
      <text:p text:style-name="P5">The thinking for the shop! We'll likely set up outside Quartzsite for the winter season, this year for sure and likely for years to come. Maybe a different spot but still set-up for the winter. Ideally buy a canvas tent for a shop though some parks don't allow such. With or without a tent set up on a picnic table and go to work. If no tent likely put down a cheap tarp to catch chips. Depending on how it works out, maybe leave the shop in a storage unit during the summer? That's to be determined. The projects will likely be model engines (small) and similar. I'm trying to get back to the LTD Stirling I've mentioned.<text:line-break/><text:line-break/>Thanks.<text:line-break/><text:line-break/>Hugh</text:p>
      <text:p text:style-name="P5"/>
      <text:p text:style-name="P5"/>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19T18:17:15.670499626</meta:creation-date>
    <dc:date>2017-12-20T19:44:07.681358386</dc:date>
    <meta:editing-duration>PT39M59S</meta:editing-duration>
    <meta:editing-cycles>2</meta:editing-cycles>
    <meta:generator>LibreOffice/5.1.6.2$Linux_x86 LibreOffice_project/10m0$Build-2</meta:generator>
    <meta:document-statistic meta:table-count="0" meta:image-count="0" meta:object-count="0" meta:page-count="11" meta:paragraph-count="110" meta:word-count="4193" meta:character-count="22216" meta:non-whitespace-character-count="18064"/>
  </office:meta>
</office:document-meta>
</file>