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34267" officeooo:paragraph-rsid="001369dd"/>
    </style:style>
    <style:style style:name="P2" style:family="paragraph" style:parent-style-name="Standard">
      <style:text-properties officeooo:paragraph-rsid="001369dd"/>
    </style:style>
    <style:style style:name="T1" style:family="text">
      <style:text-properties officeooo:rsid="00034267"/>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But more. Back to an old problem, slipping QCTPs. I decided to make a QCTP riser to match the Sherline spindle and tailstock risers. I built it to have a raised "key" on the bottom to catch the table T-slot. That should keep that portion from rotating. In the top I cut a square recess to keep the QCTP itself from rotating. The pictures below show the parts involved.</text:p>
      <text:p text:style-name="P1"/>
      <text:p text:style-name="P1">Tall tool post <text:s/>(2)</text:p>
      <text:p text:style-name="P1"/>
      <text:p text:style-name="P1">The body is clamped to the table via a long T-nut and two socket head cap screws from the top. The QCTP post is threaded into the riser block.</text:p>
      <text:p text:style-name="P1"/>
      <text:p text:style-name="P1">TALL BLOCK</text:p>
      <text:p text:style-name="P1"/>
      <text:p text:style-name="P1">The final installation then looks like this:</text:p>
      <text:p text:style-name="P1"/>
      <text:p text:style-name="P1">tall block</text:p>
      <text:p text:style-name="P1"/>
      <text:p text:style-name="P1">I haven't tried it yet. But it went together so well and I'm pretty sure it will work well. So I also made a short one for use without the Sherline riser block. </text:p>
      <text:p text:style-name="P1"/>
      <text:p text:style-name="P2"><text:span text:style-name="T1">Short block (</text:span>The first picture above shows the parts and the second shows the bottom of the plate. The post goes through the plate and is attached to the T-nut via a set screw threaded to both. This is the configuration the QCTP came with from LMS, but with a newly machined post. The second picture shows the bottom of the plate with its key. The top nut pulls the assembly together holding all solidly to the table. But for both the key fit to the T-slot and the square cut out on top is what prevents the QCTP from rotating. Here's a pic of the short tool post mounted.</text:p>
      <text:p text:style-name="P2"/>
      <text:p text:style-name="P1">Short block (2)</text:p>
      <text:p text:style-name="P1"/>
      <text:p text:style-name="P1">They should work well. But I'll know for sure when I start using them.<text:line-break/><text:line-break/>Thanks for looking it.<text:line-break/><text:line-break/>Hugh</text:p>
      <text:p text:style-name="P1"/>
      <text:p text:style-name="P1"/>
      <text:p text:style-name="P1"/>
      <text:p text:style-name="P1">Above gerritv suggested looking at Tryally's Sherline pages on UTube. I'd seen these but before I went heavily into the Sherline world so I took another look. In his videos <text:a xlink:type="simple" xlink:href="https://www.youtube.com/watch?v=itqz-7T-24o" office:target-frame-name="_blank" xlink:show="new" text:style-name="Internet_20_link" text:visited-style-name="Visited_20_Internet_20_Link">he used a slim line vice for the Sherline</text:a>. This is a slick vice so I looked around for some plans and found <text:a xlink:type="simple" xlink:href="https://ninoransenberg.com/2011/03/27/tryallys-slim-vise/" office:target-frame-name="_blank" xlink:show="new" text:style-name="Internet_20_link" text:visited-style-name="Visited_20_Internet_20_Link">Nino Ransenberg put together a description and some dimensions to build Tryally's vice.</text:a> This is in metric in which I am illiterate, so using some of his dimensions I drew up a set of plans in the more friendly and usable inch system. My vice looks like this:</text:p>
      <text:p text:style-name="P1"/>
      <text:p text:style-name="P1">vice (2)</text:p>
      <text:p text:style-name="P1"/>
      <text:p text:style-name="P1">And the individual parts:</text:p>
      <text:p text:style-name="P1"/>
      <text:p text:style-name="P1">There are three main parts to the vice. The fixed jaw, L section, bolts down to the table via three socket head cap screws. These thread into one long and one short T-nut (bar). The fixed jaw has a key on the <text:soft-page-break/>bottom to catch the T-slot so can't twist. It's held to the table solidly by tightening the three screws. The second larger part, the movable jaw, is also held to the table via a key, T-nut (bar) and two screws. It and the L section have a shallow "rabbit" where parts are held. A part is placed on the "rabbit" "shelf" on the fixed jaw and movable jaw. The screws on the movable jaw are made "finger tight". The third part, the clamp, also has a key, is held in place by a bottom key, with two screws to a third T-nut (bar). It is put in the table T-slot, as is the movable jaw, and moved up to the movable jaw. The clamp is them tightened to the table.  The screw, horizontally through the clamp, is then tightened against the movable jaw thus clamping the part. Finally the screws of the movable jaw are tightened. We're ready to machine.<text:line-break/><text:line-break/>The only change I made from Tryally's design was to relieve the fixed jaw so a long part can overhang and be held. It looked like a very useful piece of tooling. Haven't tried it yet, heck I just finished it. Time will tell.<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2T11:03:16.486584606</meta:creation-date>
    <dc:date>2017-12-22T11:03:53.276495816</dc:date>
    <meta:editing-duration>PT37S</meta:editing-duration>
    <meta:editing-cycles>1</meta:editing-cycles>
    <meta:document-statistic meta:table-count="0" meta:image-count="0" meta:object-count="0" meta:page-count="2" meta:paragraph-count="14" meta:word-count="631" meta:character-count="3290" meta:non-whitespace-character-count="2666"/>
    <meta:generator>LibreOffice/5.1.6.2$Linux_x86 LibreOffice_project/10m0$Build-2</meta:generator>
  </office:meta>
</office:document-meta>
</file>