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text-properties officeooo:rsid="000461d5" officeooo:paragraph-rsid="001a7ae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I've seen several places that a large fly cutter works well on Sherline mills. <text:a xlink:type="simple" xlink:href="http://www.clickspringprojects.com/large-diameter-flycutter.html" office:target-frame-name="_blank" xlink:show="new" text:style-name="Internet_20_link" text:visited-style-name="Visited_20_Internet_20_Link">Clickspring shows one. A large disk with stub cutter protruding.</text:a> Part of the reasoning is a larger mass to hold a more constant speed. I have a <text:a xlink:type="simple" xlink:href="http://sherline.com/product/3052-fly-cutter/" office:target-frame-name="_blank" xlink:show="new" text:style-name="Internet_20_link" text:visited-style-name="Visited_20_Internet_20_Link">Sherline fly cutter</text:a> but it is a real light weight compared to Clickspring's.<text:line-break/><text:line-break/>Poking around I found an interesting concept. One build put two cutters in a large disk. 180 deg separation between cutters but one further outboard than the other. The outboad cutter was set some 0.005" higher than the inboard. Thus the outboard cutter did a roughing cut and then the following inboard cutter did a finishing. Neat concept. Not too useful for little machines where every cut is a thousandth or two.<text:line-break/><text:line-break/>I made a large diameter one to fit my Sherline:</text:p>
      <text:p text:style-name="P1"/>
      <text:p text:style-name="P1">flycutter (2)</text:p>
      <text:p text:style-name="P1"/>
      <text:p text:style-name="P1">It is 4" diameter and about 0.6" thick. The two 3/8" holes are for cutters and the 10-32 screws hold them in place. No plan to use two bits at once but for balance I made it symmetric. OK, OK, the whole truth. On the first C-bore the part slipped and the bore ended up "too far" in board. So I went around 180 degrees and cut one correctly. But if anyone asks I'm going with the balance explanation!</text:p>
      <text:p text:style-name="P1"/>
      <text:p text:style-name="P1"><text:line-break/><text:line-break/>Here's the cutter in action, and the finish obtained on a small test piece.</text:p>
      <text:p text:style-name="P1"/>
      <text:p text:style-name="P1">Flycutter working (2)</text:p>
      <text:p text:style-name="P1"/>
      <text:p text:style-name="P1">I'm sure the cut and the finish are mostly controlled by the tool bit. I'm not great at off hand grinding tool bits so I'm sure better results than I show can be obtained. I used the new "Tryally" vice and it worked very well.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2-22T11:08:32.714154159</meta:creation-date>
    <dc:date>2017-12-22T11:09:07.171897898</dc:date>
    <meta:editing-duration>PT34S</meta:editing-duration>
    <meta:editing-cycles>1</meta:editing-cycles>
    <meta:document-statistic meta:table-count="0" meta:image-count="0" meta:object-count="0" meta:page-count="1" meta:paragraph-count="6" meta:word-count="279" meta:character-count="1503" meta:non-whitespace-character-count="1225"/>
    <meta:generator>LibreOffice/5.1.6.2$Linux_x86 LibreOffice_project/10m0$Build-2</meta:generator>
  </office:meta>
</office:document-meta>
</file>