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461d5" officeooo:paragraph-rsid="001f349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One last thing. Not sure how useful it will be but I have a few ER-20 collets so I made a ER-20 "Chuck" for the Sherline. Pretty simple, a long 3/4"-16 tool holder with an ER-20 taper in the end.</text:p>
      <text:p text:style-name="P1"/>
      <text:p text:style-name="P1">ER chuck (2)</text:p>
      <text:p text:style-name="P1"/>
      <text:p text:style-name="P1">The threading for the ER-20 nut is loose. The ER-20 nut uses a 25mm-1.5 thread. My lathe thinks this is the same as 16 TPI. 1.5mm is 0.059" where 16TPI is 0.062". This seemed to cause problems. However, I think this is secondary, the ER collet is just pressed into the large taper by the nut, so the thread fit is not important.  It mounts onto the lathe spindle as:</text:p>
      <text:p text:style-name="P1"/>
      <text:p text:style-name="P1">ER mounted</text:p>
      <text:p text:style-name="P1"/>
      <text:p text:style-name="P1">It overhangs quite a ways, more chance for run out. I checked it on the fake stub shaft on the large lathe and it had about 0.003" TIR. Not great but usable. Haven't yet checked it on the Sherline.<text:line-break/><text:line-break/>I have ordered an ER-32 chuck from Beall Tool which is supposed to be here Monday. Both the ER-20 and ER-32 have larger capacity than the standard Sherline collets. Hopefully they will both be useful.<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11:22.473262859</meta:creation-date>
    <dc:date>2017-12-22T11:11:58.573112440</dc:date>
    <meta:editing-duration>PT36S</meta:editing-duration>
    <meta:editing-cycles>1</meta:editing-cycles>
    <meta:document-statistic meta:table-count="0" meta:image-count="0" meta:object-count="0" meta:page-count="1" meta:paragraph-count="5" meta:word-count="189" meta:character-count="983" meta:non-whitespace-character-count="796"/>
    <meta:generator>LibreOffice/5.1.6.2$Linux_x86 LibreOffice_project/10m0$Build-2</meta:generator>
  </office:meta>
</office:document-meta>
</file>