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34267" officeooo:paragraph-rsid="001011b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Next up was a die holder for the lathe. I looked around the Internet for awhile and finally <text:a xlink:type="simple" xlink:href="http://www.clickspringprojects.com/project-plans--swag.html" office:target-frame-name="_blank" xlink:show="new" text:style-name="Internet_20_link" text:visited-style-name="Visited_20_Internet_20_Link">bought a set of plans from Clickspring for $3.</text:a> Although I made a few changes to the plans it was well worth the $3. The main parts are shown below:</text:p>
      <text:p text:style-name="P1"/>
      <text:p text:style-name="P1">Die holder orig &amp; mod</text:p>
      <text:p text:style-name="P1"/>
      <text:p text:style-name="P1">I followed the plans and came up with the version on the left. Hey, it's designed for the Sherline what could be wrong. When I tried it on the lathe it hit the cross slide table. I forgot that I replaced the table with a longer, and thicker, one for milling. So, I put it back into the large lathe and "thinned" it from 1.5" diam to 1.35" diam. The results are shown on the right. Real similar but now it works.<text:line-break/><text:line-break/>The bar fits the tailstock Morse taper. Then the holder body slides over it. Below is a picture, on the left, of the holder mounted to the lathe. It clears the cross slide table by an iota. The plans call for a handle which is shown on the right. I doubt it'll be needed. If it is I may make a nicer one, this one doesn't feel friendly to ones hand.</text:p>
      <text:p text:style-name="P1"/>
      <text:p text:style-name="P1">Finished (2)</text:p>
      <text:p text:style-name="P1"/>
      <text:p text:style-name="P1">Haven't tried it yet but I don't see why it wouldn't work well.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2-22T11:05:27.218835978</meta:creation-date>
    <dc:date>2017-12-22T11:05:59.260418405</dc:date>
    <meta:editing-duration>PT32S</meta:editing-duration>
    <meta:editing-cycles>1</meta:editing-cycles>
    <meta:document-statistic meta:table-count="0" meta:image-count="0" meta:object-count="0" meta:page-count="1" meta:paragraph-count="5" meta:word-count="221" meta:character-count="1098" meta:non-whitespace-character-count="880"/>
    <meta:generator>LibreOffice/5.1.6.2$Linux_x86 LibreOffice_project/10m0$Build-2</meta:generator>
  </office:meta>
</office:document-meta>
</file>