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34267" officeooo:paragraph-rsid="000f2ad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I've heard that a back side cut off tool holder has a real advantage in these small machines. So, I decided to build one for the Sherline. I found <text:a xlink:type="simple" xlink:href="http://www.machinistblog.com/rear-mounted-parting-tool-holder-for-sherline-lathe/" office:target-frame-name="_blank" xlink:show="new" text:style-name="Internet_20_link" text:visited-style-name="Visited_20_Internet_20_Link">plans for one on this site.</text:a> I copied these but for using a T-slot key on the bottom rather than a bar on the side to keep it square. The result is as shown:</text:p>
      <text:p text:style-name="P1"/>
      <text:p text:style-name="P1">backside cutoff (2)</text:p>
      <text:p text:style-name="P1"/>
      <text:p text:style-name="P1">The part on the right, in both pictures, is the main cut-off tool holder. It follows the design of <text:a xlink:type="simple" xlink:href="http://sherline.com/product/3018-rear-mount-cutoff-tool-and-holder/" office:target-frame-name="_blank" xlink:show="new" text:style-name="Internet_20_link" text:visited-style-name="Visited_20_Internet_20_Link">the stock Sherline holder</text:a>. A pocket is cut for the cut off tool to set into. The slots allow the screws to tighten and pinch the tool to hold it in place, due to flex of the top. The center stud goes into a T-nut holding the holder to the table.<text:line-break/><text:line-break/>The part on the left is a riser block when using the head stock riser. It also has a T-slot key on the bottom. Two counter sunk cap screws tighten the block to the table. Then the cut off holder key fits into the slot in the riser. The bolt that normally holds the holder to the table then holds it to the riser block.<text:line-break/><text:line-break/>The picture below shows the holder mounted to the Sherline table.</text:p>
      <text:p text:style-name="P1"/>
      <text:p text:style-name="P1">Backside cutoff</text:p>
      <text:p text:style-name="P1"/>
      <text:p text:style-name="P1">On the left side below the riser block is shown mounted to the table. You can see the counter sinks for the hold down screws. The pic on the right shows the holder mounted with the riser block.</text:p>
      <text:p text:style-name="P1"/>
      <text:p text:style-name="P1">Tall cutoff</text:p>
      <text:p text:style-name="P1"/>
      <text:p text:style-name="P1"/>
      <text:p text:style-name="P1">I made a couple of test cuts. The cut off tool worked well with aluminum. However in steel it had some trouble. The problem was more "flex" in the chuck than the holder though. I haven't yet tried different speeds and feeds. But it works as well, and likely better than, the cut off tool in the QCTP on the front side.<text:line-break/><text:line-break/>All in all a worthwhile day spent in the shop. I used the knee mill to make these. Trying to get all the "larger" tooling I need made before I lose access to the large equipment.<text:line-break/>I've heard that a back side cut off tool holder has a real advantage in these small machines. So, I decided to build one for the Sherline. I found <text:a xlink:type="simple" xlink:href="http://www.machinistblog.com/rear-mounted-parting-tool-holder-for-sherline-lathe/" office:target-frame-name="_blank" xlink:show="new" text:style-name="Internet_20_link" text:visited-style-name="Visited_20_Internet_20_Link">plans for one on this site.</text:a> I copied these but for using a T-slot key on the bottom rather than a bar on the side to keep it square. The result is as shown:</text:p>
      <text:p text:style-name="P1"/>
      <text:p text:style-name="P1">backside cutoff (2)</text:p>
      <text:p text:style-name="P1"/>
      <text:p text:style-name="P1">The part on the right, in both pictures, is the main cut-off tool holder. It follows the design of <text:a xlink:type="simple" xlink:href="http://sherline.com/product/3018-rear-mount-cutoff-tool-and-holder/" office:target-frame-name="_blank" xlink:show="new" text:style-name="Internet_20_link" text:visited-style-name="Visited_20_Internet_20_Link">the stock Sherline holder</text:a>. A pocket is cut for the cut off tool to set into. The slots allow the screws to tighten and pinch the tool to hold it in place, due to flex of the top. The center stud goes into a T-nut holding the holder to the table.<text:line-break/><text:line-break/>The part on the left is a riser block when using the head stock riser. It also has a T-slot key on the bottom. Two counter sunk cap screws tighten the block to the table. Then the cut off holder key fits into the slot in the riser. The bolt that normally holds the holder to the table then holds it to the riser block.<text:line-break/><text:line-break/>The picture below shows the holder mounted to the Sherline table.</text:p>
      <text:p text:style-name="P1"/>
      <text:p text:style-name="P1"><text:soft-page-break/>Backside cutoff</text:p>
      <text:p text:style-name="P1"/>
      <text:p text:style-name="P1">On the left side below the riser block is shown mounted to the table. You can see the counter sinks for the hold down screws. The pic on the right shows the holder mounted with the riser block.</text:p>
      <text:p text:style-name="P1"/>
      <text:p text:style-name="P1">Tall cutoff</text:p>
      <text:p text:style-name="P1"/>
      <text:p text:style-name="P1"/>
      <text:p text:style-name="P1">I made a couple of test cuts. The cut off tool worked well with aluminum. However in steel it had some trouble. The problem was more "flex" in the chuck than the holder though. I haven't yet tried different speeds and feeds. But it works as well, and likely better than, the cut off tool in the QCTP on the front side.<text:line-break/><text:line-break/>All in all a worthwhile day spent in the shop. I used the knee mill to make these. Trying to get all the "larger" tooling I need made before I lose access to the large equipment.<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2T11:04:16.113446021</meta:creation-date>
    <dc:date>2017-12-22T11:04:56.935621466</dc:date>
    <meta:editing-duration>PT41S</meta:editing-duration>
    <meta:editing-cycles>1</meta:editing-cycles>
    <meta:document-statistic meta:table-count="0" meta:image-count="0" meta:object-count="0" meta:page-count="2" meta:paragraph-count="13" meta:word-count="704" meta:character-count="3542" meta:non-whitespace-character-count="2844"/>
    <meta:generator>LibreOffice/5.1.6.2$Linux_x86 LibreOffice_project/10m0$Build-2</meta:generator>
  </office:meta>
</office:document-meta>
</file>