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officeooo:rsid="001bcfdc" officeooo:paragraph-rsid="001bcfdc"/>
    </style:style>
    <style:style style:name="P2" style:family="paragraph" style:parent-style-name="Standard">
      <style:text-properties officeooo:rsid="001cb27d" officeooo:paragraph-rsid="001cb27d"/>
    </style:style>
    <style:style style:name="T1" style:family="text">
      <style:text-properties officeooo:rsid="001cb27d"/>
    </style:style>
    <style:style style:name="T2" style:family="text">
      <style:text-properties officeooo:rsid="001ddff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Lost Coast Tour</text:p>
      <text:p text:style-name="P1"/>
      <text:p text:style-name="P1"/>
      <text:p text:style-name="P1">8/18<text:tab/><text:tab/>Boulder City</text:p>
      <text:p text:style-name="P1">8/19<text:tab/><text:tab/>Tonapah</text:p>
      <text:p text:style-name="P1">8/20 – 8/21<text:tab/>June Lake</text:p>
      <text:p text:style-name="P1">8/22 – 8/23<text:tab/>Lower Little <text:span text:style-name="T2">T</text:span>ruckee CG</text:p>
      <text:p text:style-name="P1">8/24<text:tab/><text:tab/>Salmon River CG</text:p>
      <text:p text:style-name="P1">8/25<text:tab/><text:tab/>Clear Lake</text:p>
      <text:p text:style-name="P1">8/26 - 8/27<text:tab/>Fort Bragg</text:p>
      <text:p text:style-name="P1">8/27 - 8/31<text:tab/>Usal</text:p>
      <text:p text:style-name="P1">9/1<text:tab/><text:tab/>Wailaki CG</text:p>
      <text:p text:style-name="P1">9/2<text:tab/><text:tab/>Shelter Cove</text:p>
      <text:p text:style-name="P1">9/3 - 9-4<text:tab/>Mattole Beach</text:p>
      <text:p text:style-name="P1">9/5 - 9-6<text:tab/>Trinidad RV Park</text:p>
      <text:p text:style-name="P1">9/7<text:tab/><text:tab/>Sunshine Bar CG, Port Orfard (not Humbug)</text:p>
      <text:p text:style-name="P1">9-8 – 9/9<text:tab/>Bandon</text:p>
      <text:p text:style-name="P1">9/10 – 9/11<text:tab/><text:span text:style-name="T1">Vincent Creek CG (after Reedsport)</text:span></text:p>
      <text:p text:style-name="P2">9/12 – 9/13<text:tab/>Roseburg</text:p>
      <text:p text:style-name="P2">9/14<text:tab/><text:tab/>Diamond Lake</text:p>
      <text:p text:style-name="P2">9/15 – 9/17 <text:tab/>4 Mile Lake</text:p>
      <text:p text:style-name="P2">9/18 – 9/20<text:tab/>Klamath Falls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9-20T16:14:26.857296785</meta:creation-date>
    <dc:date>2025-10-04T20:43:27.299465979</dc:date>
    <meta:editing-duration>PT5M38S</meta:editing-duration>
    <meta:editing-cycles>2</meta:editing-cycles>
    <meta:generator>LibreOffice/24.2.7.2$Linux_X86_64 LibreOffice_project/420$Build-2</meta:generator>
    <meta:document-statistic meta:table-count="0" meta:image-count="0" meta:object-count="0" meta:page-count="1" meta:paragraph-count="20" meta:word-count="84" meta:character-count="453" meta:non-whitespace-character-count="373"/>
  </office:meta>
</office:document-meta>
</file>