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33d75" officeooo:paragraph-rsid="00133d75"/>
    </style:style>
    <style:style style:name="P2" style:family="paragraph" style:parent-style-name="Standard">
      <style:text-properties officeooo:rsid="00133d75" officeooo:paragraph-rsid="00151bef"/>
    </style:style>
    <style:style style:name="P3" style:family="paragraph" style:parent-style-name="Standard">
      <style:text-properties officeooo:rsid="00136830" officeooo:paragraph-rsid="00136830"/>
    </style:style>
    <style:style style:name="P4" style:family="paragraph" style:parent-style-name="Standard">
      <style:text-properties officeooo:rsid="00151bef" officeooo:paragraph-rsid="00151bef"/>
    </style:style>
    <style:style style:name="P5" style:family="paragraph" style:parent-style-name="Standard">
      <style:text-properties officeooo:rsid="00151bef" officeooo:paragraph-rsid="00176612"/>
    </style:style>
    <style:style style:name="P6" style:family="paragraph" style:parent-style-name="Standard">
      <style:text-properties officeooo:rsid="00160654" officeooo:paragraph-rsid="00160654"/>
    </style:style>
    <style:style style:name="P7" style:family="paragraph" style:parent-style-name="Standard">
      <style:text-properties officeooo:rsid="00133d75" officeooo:paragraph-rsid="001674fa"/>
    </style:style>
    <style:style style:name="P8" style:family="paragraph" style:parent-style-name="Standard">
      <style:text-properties officeooo:rsid="00133d75" officeooo:paragraph-rsid="00176612"/>
    </style:style>
    <style:style style:name="P9" style:family="paragraph" style:parent-style-name="Standard">
      <style:text-properties officeooo:rsid="00176612" officeooo:paragraph-rsid="00176612"/>
    </style:style>
    <style:style style:name="P10" style:family="paragraph" style:parent-style-name="Standard">
      <style:text-properties officeooo:rsid="00136830" officeooo:paragraph-rsid="00176612"/>
    </style:style>
    <style:style style:name="T1" style:family="text">
      <style:text-properties officeooo:rsid="00136830"/>
    </style:style>
    <style:style style:name="T2" style:family="text">
      <style:text-properties officeooo:rsid="00151bef"/>
    </style:style>
    <style:style style:name="T3" style:family="text">
      <style:text-properties officeooo:rsid="0015ee0a"/>
    </style:style>
    <style:style style:name="T4" style:family="text">
      <style:text-properties officeooo:rsid="001674f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ho? Who the heck are you?</text:p>
      <text:p text:style-name="P1"/>
      <text:p text:style-name="P1">Well, there are two of us:</text:p>
      <text:p text:style-name="P1"/>
      <text:p text:style-name="P6">Before moving to Klamath Falls Denise grew up in Toledo, OH and spent time on the Cape in MA. She did a lot of bicycling including racing and touring. She has always enjoyed the outdoors spending time hiking and backpacking. Denise has had a dog or two for at least the last 40 years. <text:span text:style-name="T4">She retired from Occupational and Massage Therapy in 2013.</text:span></text:p>
      <text:p text:style-name="P6"/>
      <text:p text:style-name="P6">Hugh grew up in Klamath Falls, OR also enjoying the outdoors. He did a lot of downhill <text:span text:style-name="T4">snow</text:span> skiing and <text:span text:style-name="T4">summer </text:span>water sports. He was a gymnast in high school and <text:span text:style-name="T4">two years of </text:span>college. <text:span text:style-name="T4">After college in Reno, NV and Corvallis, OR he spent some time in the fledgling wind industry of the 1970s. He lived in Wisconsin and Vermont before returning to Klamath Falls. He went on several solo bicycle tours and taught skiing several years along the way. He retired as a Professor of mechanical engineering in 2013.</text:span></text:p>
      <text:p text:style-name="P6"/>
      <text:p text:style-name="P7">They met and married in 1990. <text:span text:style-name="T1">Liking the outdoors, and taking summers off, led to a number of bicycle tours of several weeks to months. Many other auto adventures with tents. They bought a 1955 Shasta trailer in the 1990s. It was falling apart but gave several years of grand adventures. It became scary taking it traveling with the chance of it completely falling apart. It sat in storage for many years but one summer, which turned into four years, we re-build Shasta into a wonderfully restored vintage trailer. Several years of travel and vintage trailer rallies were enjoyed. But the lack of a bathroom was a stumbling block. When we bought Shasta we were young and thought a bathroom not critical. But age, our ages, has shown us it is a very nice accessory. So we reluctantly sold Shasta after obtaining Dora, a 2011 Escape ‘19.</text:span></text:p>
      <text:p text:style-name="P7"/>
      <text:p text:style-name="P9">And this brings you up to date, in the briefest summary possible, about the two of us.</text:p>
      <text:p text:style-name="P9"/>
      <text:p text:style-name="P9"/>
      <text:p text:style-name="P9">------------------------------------------------------------- </text:p>
      <text:p text:style-name="P8">Denise was born in Toledo, OH and grew up there. After some wild high school days of the 1960s, she attended University of Toledo obtaining an associate degree in business. Worked in doctors offices for several years before going to Lords College for occupational therapy (COTA). Worked as a OT on Cape Cod before moving to Klamath Falls, OR <text:span text:style-name="T2">where she</text:span> working at the hospital and <text:span text:style-name="T2">doing </text:span>home health. She moved from OT to massage therapy, running her own business <text:span text:style-name="T2">for years</text:span>. She retired in 2014.</text:p>
      <text:p text:style-name="P8"/>
      <text:p text:style-name="P8">Hugh was born and grew up in Klamath Falls, OR. He also had some wild high school years in the 1960s. After high school he obtained a BS in mechanical engineering (ME) from University of Nevada, Reno. After a couple of years as a ski instructor he went to Oregon State University for an MS in ME. He worked in the very young wind energy <text:span text:style-name="T1">industry</text:span> for <text:span text:style-name="T2">4-5</text:span> years (Wisconsin and Vermont) before taking a job teaching at Oregon Institute of Technology. <text:span text:style-name="T2">He earned a PhD in 2007. H</text:span>e spent some 30 years <text:span text:style-name="T2">at Oregon Tech </text:span>retiring in 2013 <text:span text:style-name="T2">as Professor Emeritus</text:span>. </text:p>
      <text:p text:style-name="P10"/>
      <text:p text:style-name="P8">They met and married in 1990. <text:span text:style-name="T1">Liking the outdoors, and taking summers off, led to a number of bicycle tours of several weeks to months. Many other auto adventures with tents. They bought a 1955 Shasta trailer in the 1990s. It was falling apart but gave several years of grand adventures. It became scary taking it traveling with the chance of it completely falling apart. It sat in storage for many years but one summer, which turned into four years, we re-build Shasta into a wonderfully restored vintage trailer. Several years of travel and vintage trailer rallies were enjoyed. But the lack of a bathroom was a </text:span><text:soft-page-break/><text:span text:style-name="T1">stumbling block. When we bought Shasta we were young and though a bathroom not critical. But age, our ages, has shown us it is a very nice accessory. So we reluctantly sold Shasta after obtaining Dora, a 2011 Escape ‘19.</text:span></text:p>
      <text:p text:style-name="P8"/>
      <text:p text:style-name="P5">Finding the springs in Klamath Falls wet and muddy we started spending March and April in Arizona after retirement. We spent some 5 years touching most corners of Arizona with Shasta and then with Dora. <text:span text:style-name="T3">Also major trips to the Big Horn Mountains in Wyoming and Lake of the Woods in Canada to visit relatives. </text:span></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6-20T20:46:03.445411186</meta:creation-date>
    <dc:date>2018-06-22T21:16:43.362020657</dc:date>
    <meta:editing-duration>PT9M16S</meta:editing-duration>
    <meta:editing-cycles>3</meta:editing-cycles>
    <meta:generator>LibreOffice/5.1.6.2$Linux_x86 LibreOffice_project/10m0$Build-2</meta:generator>
    <meta:document-statistic meta:table-count="0" meta:image-count="0" meta:object-count="0" meta:page-count="2" meta:paragraph-count="11" meta:word-count="721" meta:character-count="4069" meta:non-whitespace-character-count="3356"/>
  </office:meta>
</office:document-meta>
</file>