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Noto Sans Devanagari1" svg:font-family="'Noto Sans Devanagari'"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text-properties officeooo:rsid="000fda3a" officeooo:paragraph-rsid="000fda3a"/>
    </style:style>
    <style:style style:name="P2" style:family="paragraph" style:parent-style-name="Standard">
      <style:text-properties officeooo:rsid="001106f7" officeooo:paragraph-rsid="001106f7"/>
    </style:style>
    <style:style style:name="P3" style:family="paragraph" style:parent-style-name="Standard">
      <style:text-properties officeooo:rsid="001106f7" officeooo:paragraph-rsid="001352ff"/>
    </style:style>
    <style:style style:name="P4" style:family="paragraph" style:parent-style-name="Standard">
      <style:text-properties officeooo:paragraph-rsid="001106f7"/>
    </style:style>
    <style:style style:name="P5" style:family="paragraph" style:parent-style-name="Standard">
      <style:text-properties officeooo:rsid="0014d831" officeooo:paragraph-rsid="0014d831"/>
    </style:style>
    <style:style style:name="P6" style:family="paragraph" style:parent-style-name="Standard">
      <style:text-properties officeooo:rsid="0014d831" officeooo:paragraph-rsid="001c0338"/>
    </style:style>
    <style:style style:name="P7" style:family="paragraph" style:parent-style-name="Standard">
      <style:text-properties officeooo:rsid="00151bdb" officeooo:paragraph-rsid="00151bdb"/>
    </style:style>
    <style:style style:name="P8" style:family="paragraph" style:parent-style-name="Standard">
      <style:text-properties officeooo:rsid="00157294" officeooo:paragraph-rsid="00157294"/>
    </style:style>
    <style:style style:name="P9" style:family="paragraph" style:parent-style-name="Standard">
      <style:text-properties officeooo:rsid="0018a123" officeooo:paragraph-rsid="0014d831"/>
    </style:style>
    <style:style style:name="P10" style:family="paragraph" style:parent-style-name="Standard">
      <style:text-properties officeooo:rsid="0018a123" officeooo:paragraph-rsid="001e6d87"/>
    </style:style>
    <style:style style:name="P11" style:family="paragraph" style:parent-style-name="Standard">
      <style:text-properties officeooo:rsid="001d6f29" officeooo:paragraph-rsid="001d6f29"/>
    </style:style>
    <style:style style:name="P12" style:family="paragraph" style:parent-style-name="Standard">
      <style:text-properties officeooo:rsid="001e6d87" officeooo:paragraph-rsid="001e6d87"/>
    </style:style>
    <style:style style:name="P13" style:family="paragraph" style:parent-style-name="Standard">
      <style:text-properties officeooo:rsid="00249564" officeooo:paragraph-rsid="00249564"/>
    </style:style>
    <style:style style:name="P14" style:family="paragraph" style:parent-style-name="Standard">
      <style:text-properties officeooo:rsid="0018a123" officeooo:paragraph-rsid="001e6d87"/>
    </style:style>
    <style:style style:name="P15" style:family="paragraph" style:parent-style-name="Standard">
      <style:text-properties officeooo:rsid="0025fcd4" officeooo:paragraph-rsid="0025fcd4"/>
    </style:style>
    <style:style style:name="T1" style:family="text">
      <style:text-properties officeooo:rsid="001106f7"/>
    </style:style>
    <style:style style:name="T2" style:family="text">
      <style:text-properties officeooo:rsid="001229a5"/>
    </style:style>
    <style:style style:name="T3" style:family="text">
      <style:text-properties officeooo:rsid="001352ff"/>
    </style:style>
    <style:style style:name="T4" style:family="text">
      <style:text-properties officeooo:rsid="00149b9e"/>
    </style:style>
    <style:style style:name="T5" style:family="text">
      <style:text-properties officeooo:rsid="0014d831"/>
    </style:style>
    <style:style style:name="T6" style:family="text">
      <style:text-properties officeooo:rsid="00151bdb"/>
    </style:style>
    <style:style style:name="T7" style:family="text">
      <style:text-properties officeooo:rsid="00157294"/>
    </style:style>
    <style:style style:name="T8" style:family="text">
      <style:text-properties officeooo:rsid="00166b50"/>
    </style:style>
    <style:style style:name="T9" style:family="text">
      <style:text-properties officeooo:rsid="0018a123"/>
    </style:style>
    <style:style style:name="T10" style:family="text">
      <style:text-properties officeooo:rsid="001c0338"/>
    </style:style>
    <style:style style:name="T11" style:family="text">
      <style:text-properties officeooo:rsid="001d6f29"/>
    </style:style>
    <style:style style:name="T12" style:family="text">
      <style:text-properties officeooo:rsid="001e6d87"/>
    </style:style>
    <style:style style:name="T13" style:family="text">
      <style:text-properties officeooo:rsid="0021cf50"/>
    </style:style>
    <style:style style:name="T14" style:family="text">
      <style:text-properties officeooo:rsid="00236f73"/>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P1">Full Time - May 2022</text:p>
      <text:p text:style-name="P1"/>
      <text:p text:style-name="P2">Well, it’s been awhile. Sassy <text:span text:style-name="T13">was repaired</text:span> but it took two months which <text:span text:style-name="T13">cancelled</text:span> our fall 2021 travels. Seems like a long time to fix a <text:span text:style-name="T13">hole in the </text:span>fiberglass, <text:span text:style-name="T13">but i</text:span>t was a big hole. The insurance company, Foremost, was very good about covering the cost which approached $10K. <text:span text:style-name="T13">Our agent</text:span> at Foremost thought that 2 months was less than average these days. I don’t have the expertise to judge, but two months was frustrating. Northern Arizona RV Collision did do an outstanding repair job and I would recommend them highly. They are in Prescott Valley.</text:p>
      <text:p text:style-name="P2"/>
      <text:p text:style-name="P4"><text:span text:style-name="T1">The accident with Sassy poked through and interior cabinet, so some replacement wall board was needed. Hugh went back and forth between getting original, very expensive, replacements from Bigfoot or using wall paper on 1/8” plywood. </text:span><text:span text:style-name="T2">Finally, when </text:span><text:span text:style-name="T13">he</text:span><text:span text:style-name="T2"> saw how far Sassy was disassembled (so no chance of replacing the panels later</text:span><text:span text:style-name="T3">)</text:span><text:span text:style-name="T2"> he decided to get OEM replacements. Well, Bigfoot, after stating the panels were only available from them, refused to sell them to us. They wanted us to waive any liability for </text:span><text:span text:style-name="T3">shipping </text:span><text:span text:style-name="T2">damage! </text:span><text:span text:style-name="T3">This seemed foolish when we had </text:span><text:span text:style-name="T9">no</text:span><text:span text:style-name="T3"> control over packaging or shipping. Back to wallpaper on plywood. But </text:span>Shannon, <text:span text:style-name="T3">in the Bigfoot Parts Department, </text:span><text:span text:style-name="T13">went out of her way to</text:span><text:span text:style-name="T3"> work out a way to have two panels drop shipped from the manufacturer in Washington State. Turned out </text:span><text:span text:style-name="T13">that shipping was</text:span><text:span text:style-name="T3"> considerably less than shipping from Canada. Bigfoot has a good reputation but this left a bad taste in my mouth (except for Shannon).</text:span></text:p>
      <text:p text:style-name="P2"/>
      <text:p text:style-name="P2">Hugh purchased a new tank for the water heater in Sassy. Couldn’t find a replacement water heater so just replaced the tank (which was obtainable). It’<text:span text:style-name="T3">s</text:span> worked well since. <text:span text:style-name="T13">Now we have a growing list of repair and mods still needed.</text:span></text:p>
      <text:p text:style-name="P2"/>
      <text:p text:style-name="P3">We spent the winter in Brenda, AZ as usual. The Pandemic was still a concern so we stayed away from organized indoor activities. We found some others to go off-roading (Teryx4 side by side) with so did a number of local trips. Hugh spent time putting together his machine shop and Denise worked on lapidary. Hugh was sick February and March with <text:span text:style-name="T3">a bad</text:span> cold/<text:span text:style-name="T13">flu</text:span>, then a kidney infection which put a damper on the second half of the winter.</text:p>
      <text:p text:style-name="P3"/>
      <text:p text:style-name="P3">We returned to Prescott Valley <text:span text:style-name="T3">the first of </text:span><text:span text:style-name="T4">April</text:span><text:span text:style-name="T3"> 2022. </text:span><text:span text:style-name="T4">With medical appointments, etc., it took us till May 10 to get on the road again. </text:span><text:span text:style-name="T5">The plan was to spend time in northeast Arizona, specifically the White Mountains. We’</text:span><text:span text:style-name="T13">ve</text:span><text:span text:style-name="T5"> been through t</text:span><text:span text:style-name="T13">he area</text:span><text:span text:style-name="T5"> but </text:span><text:span text:style-name="T13">haven’t</text:span><text:span text:style-name="T5"> spend much time. With fuel prices what they currently are (some $5.50/gal diesel) we planned to stay closer to the </text:span><text:span text:style-name="T13">Prescott Valley</text:span><text:span text:style-name="T5"> and spend a week or two each </text:span><text:span text:style-name="T13">stop</text:span><text:span text:style-name="T5">. This would be a lot less driving than we have historically done. By fall the fuel price will be less, or we’ll be more used to it, and plan a longer outing.</text:span></text:p>
      <text:p text:style-name="P3"/>
      <text:p text:style-name="P5">So, we headed east, through Payson, <text:span text:style-name="T13">to</text:span> a spot at Canyon Point CG. <text:span text:style-name="T13">It’s a</text:span> National Forest camp on the Mogollon Rim east of Payson. After settling we drove around and checked out other CG in the area but liked Canyon Point best. About half the CG is “first come first serve” <text:span text:style-name="T6">(FFS)</text:span> so once you have a site in that section you can stay up to 14 days. We stayed a week mostly, walking around the CG and sight seeing locally. One longer hike to a view over the Mogollon Rim.</text:p>
      <text:p text:style-name="P5"/>
      <text:p text:style-name="P5">Mogollon-2.jpg<text:tab/><text:tab/>Mogollon-3.jpg</text:p>
      <text:p text:style-name="P5">Mogollon-1.jpg<text:tab/><text:tab/><text:span text:style-name="T10">Dogs.jpg</text:span></text:p>
      <text:p text:style-name="P9"/>
      <text:p text:style-name="P7">Canyon Point CG was not crowded. There were FFS sites available every night, even during the weekend, <text:span text:style-name="T14">however</text:span><text:span text:style-name="T7"> it was before Memorial Day.</text:span></text:p>
      <text:p text:style-name="P7"><text:soft-page-break/></text:p>
      <text:p text:style-name="P8">We stayed one night at Ponderosa RV Resort in Lakeside, AZ for laundry and groceries. <text:span text:style-name="T8">Hard to find an RV s</text:span><text:span text:style-name="T14">pot</text:span><text:span text:style-name="T8"> in Lakeside or Pinetop </text:span><text:span text:style-name="T14">probably to long term rentals</text:span><text:span text:style-name="T8">. This one was OK for overnight but would try to not stay there again </text:span><text:span text:style-name="T10">by choice</text:span><text:span text:style-name="T8">.</text:span></text:p>
      <text:p text:style-name="P8"/>
      <text:p text:style-name="P8">From <text:span text:style-name="T8">Lakeside</text:span> we <text:span text:style-name="T8">motored</text:span> to Rolf Hoyer CG very near Greer, AZ. This is another National Forest CG with FFS sites. <text:span text:style-name="T8">We had no trouble finding a site. The area and CG </text:span><text:span text:style-name="T11">are</text:span><text:span text:style-name="T8"> nice so we stayed almost two weeks, </text:span><text:span text:style-name="T10">through Memorial Day weekend.</text:span></text:p>
      <text:p text:style-name="P8"/>
      <text:p text:style-name="P11">We hiked around the CG <text:span text:style-name="T12">area </text:span>and wandered the area. There are several l<text:span text:style-name="T12">a</text:span>kes just across the highway from Hoyer. <text:span text:style-name="T12">A</text:span><text:span text:style-name="T14">lso a</text:span><text:span text:style-name="T12"> nice creek/river just past Greer. There was a trail up the canyon but we didn’t hike it.</text:span></text:p>
      <text:p text:style-name="P6"/>
      <text:p text:style-name="P10">Greer-2.jpg<text:tab/><text:tab/>gov-springs.jpg</text:p>
      <text:p text:style-name="P10"/>
      <text:p text:style-name="P13">Several nice hikes around Greer but we were mostly lazy (or old). There’s a small canyon at the upper edge of the CG that we explored a couple of times. Butler Canyon was a short loop up from Greer.</text:p>
      <text:p text:style-name="P13"/>
      <text:p text:style-name="P15">Butler.jpg</text:p>
      <text:p text:style-name="P10"/>
      <text:p text:style-name="P12"><text:span text:style-name="T14">D</text:span>rove over the mountain to Winn CG and Big Lake. Both looked nice and it may be our next jump. We drove back through Eager and Springerville. Some nice views going down into those towns.</text:p>
      <text:p text:style-name="P12"/>
      <text:p text:style-name="P13">WhiteMt-1.jpg<text:tab/>WhiteMt-2.jpg</text:p>
      <text:p text:style-name="P15"/>
      <text:p text:style-name="P15">And we did jump to Winn CG on May 31. It’s a nice Forest Service CG up in the White Mountains somewhat north of Big Lake. More rustic than Canyon Pt, Hoyer or Big Lake but very nice. However, it’s over 9000’ which did not suit Denise. Even with treatment for altitude it was too high for her. So although nice it was unworkable so we only stayed one night.</text:p>
      <text:p text:style-name="P15"/>
      <text:p text:style-name="P15">The White Mountains are nice but not as scenic as we’d anticipated. But well worth the effort of visiting.</text:p>
      <text:p text:style-name="P15"/>
      <text:p text:style-name="P15">It’s great to be back traveling again. </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Noto Sans Devanagari1" svg:font-family="'Noto Sans Devanagari'"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erif CJK SC" style:font-size-asian="10.5pt" style:language-asian="zh" style:country-asian="CN" style:font-name-complex="Noto Sans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erif CJK SC" style:font-size-asian="10.5pt" style:language-asian="zh" style:country-asian="CN" style:font-name-complex="Noto Sans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Noto Sans Devanagari1" style:font-family-complex="'Noto Sans Devanagari'"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Noto Sans Devanagari1"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1" style:font-family-complex="'Noto Sans Devanagari'"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22-06-06T15:32:43.679215633</meta:creation-date>
    <dc:date>2022-06-11T10:51:03.762404667</dc:date>
    <meta:editing-duration>PT55M17S</meta:editing-duration>
    <meta:editing-cycles>9</meta:editing-cycles>
    <meta:generator>LibreOffice/6.4.7.2$Linux_X86_64 LibreOffice_project/40$Build-2</meta:generator>
    <meta:document-statistic meta:table-count="0" meta:image-count="0" meta:object-count="0" meta:page-count="2" meta:paragraph-count="21" meta:word-count="914" meta:character-count="5060" meta:non-whitespace-character-count="4163"/>
  </office:meta>
</office:document-meta>
</file>