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Noto Sans Devanagari1" svg:font-family="'Noto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8099e" officeooo:paragraph-rsid="0018099e"/>
    </style:style>
    <style:style style:name="P2" style:family="paragraph" style:parent-style-name="Standard">
      <style:text-properties officeooo:rsid="00193e59" officeooo:paragraph-rsid="00193e5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ct 23, 2022</text:p>
      <text:p text:style-name="P1"/>
      <text:p text:style-name="P2">We finished all our business in Rapid City</text:p>
      <text:p text:style-name="P2"/>
      <text:p text:style-name="P1"/>
      <text:p text:style-name="P1">Sheridan Lake NF, <text:s/>Black Hills SD</text:p>
      <text:p text:style-name="P1"/>
      <text:p text:style-name="P1">Douglas WY → Saratoga City Park WY → Meeker CO → Monument RV Resort, Frutia</text:p>
      <text:p text:style-name="P1"/>
      <text:p text:style-name="P1">Gobblin Valley UT</text:p>
      <text:p text:style-name="P1"/>
      <text:p text:style-name="P1">Hanksville UT</text:p>
      <text:p text:style-name="P1"/>
      <text:p text:style-name="P1">Goosneck SP – Valley of the Gods UT</text:p>
      <text:p text:style-name="P1"/>
      <text:p text:style-name="P1">McHood City CG – Winslow AZ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Noto Sans Devanagari1" svg:font-family="'Noto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1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1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1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2-10-23T14:39:20.325871453</meta:creation-date>
    <dc:date>2022-10-23T15:29:46.996802600</dc:date>
    <meta:editing-duration>PT9M46S</meta:editing-duration>
    <meta:editing-cycles>2</meta:editing-cycles>
    <meta:generator>LibreOffice/6.4.7.2$Linux_X86_64 LibreOffice_project/40$Build-2</meta:generator>
    <meta:document-statistic meta:table-count="0" meta:image-count="0" meta:object-count="0" meta:page-count="1" meta:paragraph-count="8" meta:word-count="49" meta:character-count="254" meta:non-whitespace-character-count="210"/>
  </office:meta>
</office:document-meta>
</file>