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fo:font-style="normal" fo:font-weight="normal" officeooo:rsid="0025d603" officeooo:paragraph-rsid="0015d774" style:font-style-asian="normal" style:font-weight-asian="normal" style:font-style-complex="normal" style:font-weight-complex="normal"/>
    </style:style>
    <style:style style:name="P2" style:family="paragraph" style:parent-style-name="Standard">
      <style:text-properties officeooo:rsid="0026f594" officeooo:paragraph-rsid="0026f594"/>
    </style:style>
    <style:style style:name="P3" style:family="paragraph" style:parent-style-name="Standard">
      <style:text-properties officeooo:rsid="0027528c" officeooo:paragraph-rsid="0027528c"/>
    </style:style>
    <style:style style:name="P4" style:family="paragraph" style:parent-style-name="Standard">
      <style:text-properties officeooo:rsid="0015d774" officeooo:paragraph-rsid="0025d603"/>
    </style:style>
    <style:style style:name="P5" style:family="paragraph" style:parent-style-name="Standard">
      <style:text-properties officeooo:rsid="0028f8a1" officeooo:paragraph-rsid="0028f8a1"/>
    </style:style>
    <style:style style:name="P6" style:family="paragraph" style:parent-style-name="Standard">
      <style:text-properties officeooo:rsid="002a98bb" officeooo:paragraph-rsid="002a98bb"/>
    </style:style>
    <style:style style:name="P7" style:family="paragraph" style:parent-style-name="Standard">
      <style:text-properties officeooo:rsid="002a98bb" officeooo:paragraph-rsid="002c8e38"/>
    </style:style>
    <style:style style:name="P8" style:family="paragraph" style:parent-style-name="Standard">
      <style:text-properties officeooo:rsid="002c8e38" officeooo:paragraph-rsid="002c8e38"/>
    </style:style>
    <style:style style:name="P9" style:family="paragraph" style:parent-style-name="Standard">
      <style:text-properties officeooo:rsid="0028f8a1" officeooo:paragraph-rsid="002dd63e"/>
    </style:style>
    <style:style style:name="P10" style:family="paragraph" style:parent-style-name="Standard">
      <style:text-properties officeooo:rsid="002dd63e" officeooo:paragraph-rsid="002dd63e"/>
    </style:style>
    <style:style style:name="P11" style:family="paragraph" style:parent-style-name="Standard">
      <style:text-properties officeooo:rsid="002c8e38" officeooo:paragraph-rsid="002c8e38"/>
    </style:style>
    <style:style style:name="P12" style:family="paragraph" style:parent-style-name="Standard">
      <style:text-properties officeooo:rsid="002f1f5c" officeooo:paragraph-rsid="002f1f5c"/>
    </style:style>
    <style:style style:name="P13" style:family="paragraph" style:parent-style-name="Standard">
      <style:text-properties officeooo:rsid="0015d774" officeooo:paragraph-rsid="0025d603"/>
    </style:style>
    <style:style style:name="P14" style:family="paragraph" style:parent-style-name="Standard">
      <style:text-properties officeooo:rsid="002f4d78" officeooo:paragraph-rsid="002f4d78"/>
    </style:style>
    <style:style style:name="P15" style:family="paragraph" style:parent-style-name="Standard">
      <style:text-properties fo:font-style="normal" fo:font-weight="normal" officeooo:rsid="0025d603" officeooo:paragraph-rsid="0015d774" style:font-style-asian="normal" style:font-weight-asian="normal" style:font-style-complex="normal" style:font-weight-complex="normal"/>
    </style:style>
    <style:style style:name="T1" style:family="text">
      <style:text-properties officeooo:rsid="001bf2f2"/>
    </style:style>
    <style:style style:name="T2" style:family="text">
      <style:text-properties officeooo:rsid="0027528c"/>
    </style:style>
    <style:style style:name="T3" style:family="text">
      <style:text-properties officeooo:rsid="0028f8a1"/>
    </style:style>
    <style:style style:name="T4" style:family="text">
      <style:text-properties officeooo:rsid="002a98bb"/>
    </style:style>
    <style:style style:name="T5" style:family="text">
      <style:text-properties officeooo:rsid="002c8e38"/>
    </style:style>
    <style:style style:name="T6" style:family="text">
      <style:text-properties style:text-position="super 58%" officeooo:rsid="002dd63e"/>
    </style:style>
    <style:style style:name="T7" style:family="text">
      <style:text-properties officeooo:rsid="002dd63e"/>
    </style:style>
    <style:style style:name="T8" style:family="text">
      <style:text-properties officeooo:rsid="002f4d78"/>
    </style:style>
    <style:style style:name="T9" style:family="text">
      <style:text-properties officeooo:rsid="00310273"/>
    </style:style>
    <style:style style:name="T10" style:family="text">
      <style:text-properties officeooo:rsid="0032e12a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Aug</text:span> 1<text:span text:style-name="T2">7</text:span>, 2019<text:tab/>- <text:s/><text:span text:style-name="T8">Return to Klamath Falls</text:span></text:p>
      <text:p text:style-name="P4"/>
      <text:p text:style-name="P14">logs.jpg</text:p>
      <text:p text:style-name="P14"/>
      <text:p text:style-name="P5">It was a quick trip from Grand Junction to Klamath Falls. We made stops in Nephi, Elko, and Denio. We’ve driven these roads before so no<text:span text:style-name="T4">t</text:span> many stops for scenery. We did make a rest stop at San Rafael Swell, west of Green River. A north-south uplift appearing for many miles.</text:p>
      <text:p text:style-name="P5"/>
      <text:p text:style-name="P5">SanRafael.jpg</text:p>
      <text:p text:style-name="P5"/>
      <text:p text:style-name="P5">The picture is from the top of the swell, it’s much more dramatic than can be shown <text:span text:style-name="T4">in a picture though</text:span>. <text:span text:style-name="T4">I</text:span>n Denio we found a rattlesnake in the campground. This one was about 2’ long.</text:p>
      <text:p text:style-name="P5"/>
      <text:p text:style-name="P5">snake.jpg</text:p>
      <text:p text:style-name="P5"/>
      <text:p text:style-name="P6">We saw two rattlesnakes run over by cars in the Topsy CG. That’s three in one week. Before this we’ve seen maybe 5 in all our time camping. Must be a population explosion.</text:p>
      <text:p text:style-name="P5"/>
      <text:p text:style-name="P9">We stayed again at Topsy CG about 20 miles from Klamath Falls, near Keno. It’s a BLM CG and costs us, with senior card, $3.50/nigh<text:span text:style-name="T4">t</text:span>. <text:span text:style-name="T4">I</text:span>t’s a lot nicer than the KOA in town for $50+. We stayed there about 10 days. <text:span text:style-name="T7">There was a lightning caused fire in the area, maybe 20 miles away. A lot of helicopters going over for observation and/or bucket drops.</text:span></text:p>
      <text:p text:style-name="P9"/>
      <text:p text:style-name="P10">fire.jpg<text:tab/><text:tab/>helicopter.jpg</text:p>
      <text:p text:style-name="P9"/>
      <text:p text:style-name="P9">Hugh <text:span text:style-name="T4">had access to his metal shop and</text:span> built a support for Brutus’ (Teryx) spare tire. He thought hanging the tire <text:span text:style-name="T4">cantilevered</text:span> from <text:span text:style-name="T9">the </text:span>receiver would cause trouble bouncing over off-road trails. We’ll see when we get back to Brenda if it fits or not.</text:p>
      <text:p text:style-name="P5"/>
      <text:p text:style-name="P5">support.jpg</text:p>
      <text:p text:style-name="P5"/>
      <text:p text:style-name="P8">The country around Klamath Falls is still beautiful. Here are two pics of Klamath Lake from Moore Park.</text:p>
      <text:p text:style-name="P8"/>
      <text:p text:style-name="P8">lake-1.jpg<text:tab/><text:tab/>lake-2.jpg</text:p>
      <text:p text:style-name="P5"/>
      <text:p text:style-name="P7">Visited with friends, had Larry serviced, new tires for Larry along with the dentist, eye doctor, etc. <text:s/>Learned that, especially if you have a RAM, don’t go to Klamath Falls Lithia <text:span text:style-name="T9">for service</text:span>. It was a busy time, <text:span text:style-name="T9">although no pictures or much of interest for a journal. We got a lot done.</text:span></text:p>
      <text:p text:style-name="P7"/>
      <text:p text:style-name="P8"><text:span text:style-name="T9">Moved to KOA and </text:span>went to Hugh’s 50<text:span text:style-name="T6">th</text:span><text:span text:style-name="T7"> high school</text:span> reunion. It was like all reunions and he talked to many people he went to high school with. Just can’t figure out where all the old people came from. <text:span text:style-name="T7">Here are some random pics of the expected Saturday buffet and the girls who organized the event. Good time all around.</text:span></text:p>
      <text:p text:style-name="P8"/>
      <text:p text:style-name="P10">reunion-1.jpg<text:tab/><text:tab/>reunion-2.jpg</text:p>
      <text:p text:style-name="P10"/>
      <text:p text:style-name="P12">They just finished a $50 million renovation of the old high school. Saturday afternoon, as part of the reunion, we were offered a tour of the “new” building. The renovation was complete, none of us could <text:soft-page-break/>see any of the old school inside. The halls are even different. <text:span text:style-name="T9">The outside was kept and still looks like the old high school.</text:span> Very nicely done but we’re glad we’ve moved and don’t have to pay for it.</text:p>
      <text:p text:style-name="P10"/>
      <text:p text:style-name="P12">KUHS-1.jpg</text:p>
      <text:p text:style-name="P12">KUHS-2.jpg<text:tab/><text:tab/>KUHS-3.jpg</text:p>
      <text:p text:style-name="P8"/>
      <text:p text:style-name="P12">After a year in our Escape 19 we’re thinking of a larger trailer for full time. Dora is a little small for full time. But we still want to get into small <text:span text:style-name="T10">CGs, like</text:span> national forest, so not a lot larger. Maybe a Bigfoot 21’ or 25’. Nice well built <text:span text:style-name="T10">fiberglass </text:span>trailers with some advantages over the Escape. We’ll likely start a search to look at these trailers when we leave Klamath Falls. Like tomorrow.</text:p>
      <text:p text:style-name="P8"/>
      <text:p text:style-name="P14">reservoir.jpg</text:p>
      <text:p text:style-name="P5"/>
      <text:p text:style-name="P1"/>
      <text:p text:style-name="P1"/>
      <text:p text:style-name="P2">8/1<text:tab/>Fruita SP, G<text:span text:style-name="T3">r</text:span>and Junction</text:p>
      <text:p text:style-name="P2">8/2<text:tab/>Big Mt RV, Nephi</text:p>
      <text:p text:style-name="P2">8/3<text:tab/>Iron Horse RV, Elko</text:p>
      <text:p text:style-name="P2">8/4<text:tab/>Virgin Valley Wildlife, Denio</text:p>
      <text:p text:style-name="P2">8/5<text:tab/>Topsy, Keno</text:p>
      <text:p text:style-name="P2">8/15<text:tab/>KOA, Klamath Falls</text:p>
      <text:p text:style-name="P3">8/17<text:tab/>“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7-16T19:11:18.535351060</meta:creation-date>
    <dc:date>2019-08-23T20:58:02.156770205</dc:date>
    <meta:editing-duration>PT4H3M41S</meta:editing-duration>
    <meta:editing-cycles>13</meta:editing-cycles>
    <meta:generator>LibreOffice/6.0.7.3$Linux_x86 LibreOffice_project/00m0$Build-3</meta:generator>
    <meta:document-statistic meta:table-count="0" meta:image-count="0" meta:object-count="0" meta:page-count="2" meta:paragraph-count="28" meta:word-count="563" meta:character-count="3088" meta:non-whitespace-character-count="2547"/>
  </office:meta>
</office:document-meta>
</file>