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Lohit Devanagari1" svg:font-family="'Lohit Devanagari'"/>
    <style:font-face style:name="Liberation Serif" svg:font-family="'Liberation Serif'" style:font-family-generic="roman" style:font-pitch="variable"/>
    <style:font-face style:name="Liberation Sans" svg:font-family="'Liberation Sans'" style:font-family-generic="swiss" style:font-pitch="variable"/>
    <style:font-face style:name="Lohit Devanagari" svg:font-family="'Lohit Devanagari'" style:font-family-generic="system" style:font-pitch="variable"/>
    <style:font-face style:name="Noto Sans CJK SC Regular" svg:font-family="'Noto Sans CJK SC Regular'" style:font-family-generic="system" style:font-pitch="variable"/>
  </office:font-face-decls>
  <office:automatic-styles>
    <style:style style:name="P1" style:family="paragraph" style:parent-style-name="Standard">
      <style:text-properties officeooo:rsid="00004131" officeooo:paragraph-rsid="00004131"/>
    </style:style>
    <style:style style:name="P2" style:family="paragraph" style:parent-style-name="Standard">
      <style:text-properties officeooo:rsid="00004131" officeooo:paragraph-rsid="0001b798"/>
    </style:style>
    <style:style style:name="P3" style:family="paragraph" style:parent-style-name="Standard">
      <style:text-properties officeooo:rsid="0001b798" officeooo:paragraph-rsid="0001b798"/>
    </style:style>
    <style:style style:name="P4" style:family="paragraph" style:parent-style-name="Standard">
      <style:text-properties officeooo:rsid="00022bca" officeooo:paragraph-rsid="00022bca"/>
    </style:style>
    <style:style style:name="P5" style:family="paragraph" style:parent-style-name="Standard">
      <style:text-properties officeooo:rsid="00038240" officeooo:paragraph-rsid="00038240"/>
    </style:style>
    <style:style style:name="P6" style:family="paragraph" style:parent-style-name="Standard">
      <style:text-properties officeooo:rsid="00038240" officeooo:paragraph-rsid="00066e59"/>
    </style:style>
    <style:style style:name="P7" style:family="paragraph" style:parent-style-name="Standard">
      <style:text-properties officeooo:rsid="0004e654" officeooo:paragraph-rsid="0004e654"/>
    </style:style>
    <style:style style:name="P8" style:family="paragraph" style:parent-style-name="Standard">
      <style:text-properties officeooo:rsid="00066e59" officeooo:paragraph-rsid="00066e59"/>
    </style:style>
    <style:style style:name="T1" style:family="text">
      <style:text-properties officeooo:rsid="0001b798"/>
    </style:style>
    <style:style style:name="T2" style:family="text">
      <style:text-properties officeooo:rsid="00022bca"/>
    </style:style>
    <style:style style:name="T3" style:family="text">
      <style:text-properties officeooo:rsid="0004e654"/>
    </style:style>
    <style:style style:name="T4" style:family="text">
      <style:text-properties officeooo:rsid="00066e59"/>
    </style:style>
    <style:style style:name="T5" style:family="text">
      <style:text-properties officeooo:rsid="0007741a"/>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Brenda – January 2019</text:p>
      <text:p text:style-name="P1"/>
      <text:p text:style-name="P3">palm.jpg</text:p>
      <text:p text:style-name="P1"/>
      <text:p text:style-name="P1">It’s been a quiet time on the western front. Last half of December and the first half of January was quite cold. Not cold by northern standards (lows in the 30s, highs in the 50s), but living in a small trailer it gets old not living part-time outside. But it’s seemed to warm up the last half of January.</text:p>
      <text:p text:style-name="P1"/>
      <text:p text:style-name="P1">Also been rainy. <text:s/>Well, rainy for the Sonoran Desert. Seems to take a week or so for the country to dry out after a good rain. We’ve had four or five good rain storms so far this winter <text:span text:style-name="T1">and the desert is green</text:span>. <text:span text:style-name="T1">Grass is growing all over, very different and u</text:span>nexpected.</text:p>
      <text:p text:style-name="P1"/>
      <text:p text:style-name="P3">Green.jpg</text:p>
      <text:p text:style-name="P1"/>
      <text:p text:style-name="P2">Hugh continued some work on Dora (our Escape 19 trailer). He mounted a small electrical box on the rear outside and routed the internet antenna connection there. A much cleaner installation.</text:p>
      <text:p text:style-name="P2"/>
      <text:p text:style-name="P3">Internet.jpg</text:p>
      <text:p text:style-name="P2"/>
      <text:p text:style-name="P3">The second and third week <text:span text:style-name="T3">of January</text:span> are very busy and crazy in Quartzsite. The “Big Tent” is open with many vendors of RV related products, very crowded to just get around in. Large circus tent sized space. Along with this is a large RV show, and a great number of “flee market” and “<text:span text:style-name="T2">cheap </text:span>chinese” booths. <text:span text:style-name="T2">Add in all the rock/mineral vendors and traffic, it’s crazy. Very hard to get an overall view without a drone, but here’s a surface shot.</text:span></text:p>
      <text:p text:style-name="P3"/>
      <text:p text:style-name="P4">Q.jpg</text:p>
      <text:p text:style-name="P4"/>
      <text:p text:style-name="P3">We went to a<text:span text:style-name="T2">n RV Forum </text:span>trailer rally just south of Quartzsite, in the BLM LTVA (Long Term Visitors Area). <text:span text:style-name="T2">Not much going on but gave us another view of the LTVA. It’s a large area where snowbirds can stay the winter for a couple of hundred dollars. Minimal services (garbage and dump stations), very dusty and noisy. But a lot of people spend time there.</text:span></text:p>
      <text:p text:style-name="P3"/>
      <text:p text:style-name="P4">LTVA.jpg<text:tab/><text:tab/>RVForum.jpg</text:p>
      <text:p text:style-name="P4"/>
      <text:p text:style-name="P4">The local roadrunner keeps coming by. May have something to do with Denise feeding it hamburger?</text:p>
      <text:p text:style-name="P4"/>
      <text:p text:style-name="P4">Roadrunner.jpg</text:p>
      <text:p text:style-name="P4"/>
      <text:p text:style-name="P5">But probably the most exciting news is our new side by side. It’s a 2017 Kawasaki Teryx 4, a four seat side by side off road vehicle. It came used with a windshield, rear window, winch and skid plates. We think we got a decent deal on it. <text:span text:style-name="T3">The four seater will allow Cooper and Ruby to come along comfortably.</text:span> Haven’t had it past the back yard yet, likely today. We don’t have a trailer so travel with be “local” but there are tons of trails reachable. <text:span text:style-name="T5">Trails extending far beyond any day trip. Teryx</text:span> should expand our reach into the desert greatly.</text:p>
      <text:p text:style-name="P5"/>
      <text:p text:style-name="P6">Teryx-1.jpg</text:p>
      <text:p text:style-name="P6"/>
      <text:p text:style-name="P6">Teryx-2.jp<text:span text:style-name="T4">g</text:span></text:p>
      <text:p text:style-name="P6"/>
      <text:p text:style-name="P8"><text:soft-page-break/>We’ll have to find storage in Quartzsite to store Teryx, <text:span text:style-name="T5">but that’ll be OK.</text:span></text:p>
      <text:p text:style-name="P6"/>
      <text:p text:style-name="P7">So, stay tuned <text:span text:style-name="T5">for</text:span> desert adventure. Life is still good down here <text:span text:style-name="T5">in the desert</text:span>.</text:p>
      <text:p text:style-name="P7"/>
      <text:p text:style-name="P5">sunset.jpg</text:p>
      <text:p text:style-name="P5"/>
      <text:p text:style-name="P5"/>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Lohit Devanagari1" svg:font-family="'Lohit Devanagari'"/>
    <style:font-face style:name="Liberation Serif" svg:font-family="'Liberation Serif'" style:font-family-generic="roman" style:font-pitch="variable"/>
    <style:font-face style:name="Liberation Sans" svg:font-family="'Liberation Sans'" style:font-family-generic="swiss" style:font-pitch="variable"/>
    <style:font-face style:name="Lohit Devanagari" svg:font-family="'Lohit Devanagari'" style:font-family-generic="system" style:font-pitch="variable"/>
    <style:font-face style:name="Noto Sans CJK SC Regular" svg:font-family="'Noto Sans CJK SC Regular'"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Noto Sans CJK SC Regular" style:font-size-asian="10.5pt" style:language-asian="zh" style:country-asian="CN" style:font-name-complex="Lohit Devanagari"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Noto Sans CJK SC Regular"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Noto Sans CJK SC Regular" style:font-family-asian="'Noto Sans CJK SC Regular'" style:font-family-generic-asian="system" style:font-pitch-asian="variable" style:font-size-asian="14pt" style:font-name-complex="Lohit Devanagari"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font-name-complex="Lohit Devanagari1" style:font-family-complex="'Lohit Devanagari'"/>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Lohit Devanagari1"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font-family-complex="'Lohit Devanagari'"/>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7874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9-02-05T08:24:21.229524805</meta:creation-date>
    <dc:date>2019-02-05T10:01:09.220330463</dc:date>
    <meta:editing-duration>PT2M26S</meta:editing-duration>
    <meta:editing-cycles>1</meta:editing-cycles>
    <meta:generator>LibreOffice/6.0.7.3$Linux_X86_64 LibreOffice_project/00m0$Build-3</meta:generator>
    <meta:document-statistic meta:table-count="0" meta:image-count="0" meta:object-count="0" meta:page-count="2" meta:paragraph-count="19" meta:word-count="451" meta:character-count="2483" meta:non-whitespace-character-count="2048"/>
  </office:meta>
</office:document-meta>
</file>