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8f8aa" officeooo:paragraph-rsid="0018f8aa"/>
    </style:style>
    <style:style style:name="P2" style:family="paragraph" style:parent-style-name="Standard">
      <style:text-properties officeooo:rsid="001a88ea" officeooo:paragraph-rsid="001a88ea"/>
    </style:style>
    <style:style style:name="P3" style:family="paragraph" style:parent-style-name="Standard">
      <style:text-properties officeooo:rsid="001c72a4" officeooo:paragraph-rsid="001c72a4"/>
    </style:style>
    <style:style style:name="P4" style:family="paragraph" style:parent-style-name="Standard">
      <style:text-properties officeooo:rsid="001d8e61" officeooo:paragraph-rsid="001d8e61"/>
    </style:style>
    <style:style style:name="T1" style:family="text">
      <style:text-properties officeooo:rsid="001a88ea"/>
    </style:style>
    <style:style style:name="T2" style:family="text">
      <style:text-properties officeooo:rsid="001c72a4"/>
    </style:style>
    <style:style style:name="T3" style:family="text">
      <style:text-properties style:text-position="super 58%"/>
    </style:style>
    <style:style style:name="T4" style:family="text">
      <style:text-properties officeooo:rsid="001d8e61"/>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June 6, 2018 – Starting Out</text:p>
      <text:p text:style-name="P1"/>
      <text:p text:style-name="P1">It was a whirlwind <text:span text:style-name="T2">of </text:span>at least two months, or maybe a year. We returned from winter 2018 in Arizona the first week or April. The first goal was to clean up the house and “stage” it for showings. This was accomplished by the third week of April when it went on the market. The response was very good and we received a good offer within a week. However they wanted to close by June 12, not much time to sort our life’s possessions, store what we had to kee<text:span text:style-name="T2">p</text:span>, and have a giant sale. SO, we arranged to two estate sales, one at our storage unit and one at our house. We tied down the dates for both sales and contracted these out. The sale at the house was June 8-9, very tight time line.</text:p>
      <text:p text:style-name="P1"/>
      <text:p text:style-name="P1">But, after the dates were set the buyer <text:span text:style-name="T2">realized she </text:span>needed more time to obtain a loan. <text:span text:style-name="T1">Closing was reset for July 1.</text:span> Well, the sale dates were set so we held to that schedule. The sale at the storage unit went well. This also cleared that unit so receive the keep pile from the house. <text:span text:style-name="T1">W</text:span>e needed to be out by June 6 to allow the sales people to set up and price items for the sale at the house. <text:span text:style-name="T1">We took off on June 6.</text:span></text:p>
      <text:p text:style-name="P1"/>
      <text:p text:style-name="P2">June 6 we moved into Dora. First stop was KOA of Klamath Falls for two nights. This was downtown, one of it’s few redeeming qualities. B<text:span text:style-name="T2">eing </text:span>in town allowing final details to be dealt with.</text:p>
      <text:p text:style-name="P2"/>
      <text:p text:style-name="P2">June 8 we moved to Topsy CG. This is a<text:span text:style-name="T2">t</text:span> the John C. Boyle dam just past Keno on Hwy 66. A small but very nice BLM campground on the shores of a Klamath River reservoir. And for us seniors it was only $3.50/day. We stayed there for 10 <text:span text:style-name="T2">about </text:span>days.</text:p>
      <text:p text:style-name="P3"/>
      <text:p text:style-name="P2">There was much to finish up in town and the 30 minute drive each was from Topsy was a burden.</text:p>
      <text:p text:style-name="P2"/>
      <text:p text:style-name="P2">We realized that the buyer of our house came by the sale. She picked up the matress for the <text:span text:style-name="T2">M</text:span>urphy bed, dining room set, patio furniture and TV <text:span text:style-name="T2">leaving them in place until she moved in. SO, we moved back to our empty house, camping inside. We took the bare essentials from Dora including cooking gear and camp chairs. It was comfortable but not ideal having our minimal stuff in two locations.</text:span></text:p>
      <text:p text:style-name="P2"/>
      <text:p text:style-name="P3">The closing date was finally moved from July 1 back to June 18, we learned this late on Friday the 15<text:span text:style-name="T3">th</text:span>. The next Monday morning was busy with closing, final clearing out of the house and terminating all the utilities. <text:span text:style-name="T4">So after closing on June 18 we were free to move at will.</text:span></text:p>
      <text:p text:style-name="P3"/>
      <text:p text:style-name="P4">Well, kinda free. We need to make a quick trip to Canada for a trailer frame recall, then off the South Dakota to set up domici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6-21T20:15:57.944367246</meta:creation-date>
    <dc:date>2018-06-21T20:57:04.930302299</dc:date>
    <meta:editing-duration>PT3M55S</meta:editing-duration>
    <meta:editing-cycles>1</meta:editing-cycles>
    <meta:document-statistic meta:table-count="0" meta:image-count="0" meta:object-count="0" meta:page-count="1" meta:paragraph-count="9" meta:word-count="485" meta:character-count="2454" meta:non-whitespace-character-count="1977"/>
    <meta:generator>LibreOffice/5.1.6.2$Linux_x86 LibreOffice_project/10m0$Build-2</meta:generator>
  </office:meta>
</office:document-meta>
</file>